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3C0000009BAB2A62B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le1" style:family="table">
      <style:table-properties style:width="16.235cm" table:align="left"/>
    </style:style>
    <style:style style:name="Table1.A" style:family="table-column">
      <style:table-column-properties style:column-width="4.233cm"/>
    </style:style>
    <style:style style:name="Table1.B" style:family="table-column">
      <style:table-column-properties style:column-width="12.002cm"/>
    </style:style>
    <style:style style:name="Table1.A1" style:family="table-cell">
      <style:table-cell-properties style:vertical-align="middle" fo:padding="0.049cm" fo:border="none"/>
    </style:style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Heading_20_1">
      <style:text-properties fo:font-size="20pt" officeooo:paragraph-rsid="001e6b78" style:font-size-asian="20pt" style:font-size-complex="20pt"/>
    </style:style>
    <style:style style:name="P3" style:family="paragraph" style:parent-style-name="Text_20_body">
      <style:text-properties officeooo:paragraph-rsid="001e6b78"/>
    </style:style>
    <style:style style:name="P4" style:family="paragraph" style:parent-style-name="Heading_20_1">
      <style:text-properties officeooo:paragraph-rsid="001a8a55"/>
    </style:style>
    <style:style style:name="P5" style:family="paragraph" style:parent-style-name="Horizontal_20_Line">
      <style:text-properties officeooo:paragraph-rsid="001a8a55"/>
    </style:style>
    <style:style style:name="P6" style:family="paragraph" style:parent-style-name="Text_20_body">
      <style:text-properties officeooo:paragraph-rsid="001a8a55"/>
    </style:style>
    <style:style style:name="P7" style:family="paragraph" style:parent-style-name="Text_20_body" style:list-style-name="L1">
      <style:paragraph-properties fo:margin-top="0cm" fo:margin-bottom="0cm" style:contextual-spacing="false"/>
    </style:style>
    <style:style style:name="P8" style:family="paragraph" style:parent-style-name="Text_20_body" style:list-style-name="L1"/>
    <style:style style:name="P9" style:family="paragraph" style:parent-style-name="Text_20_body" style:list-style-name="L2">
      <style:paragraph-properties fo:margin-top="0cm" fo:margin-bottom="0cm" style:contextual-spacing="false"/>
    </style:style>
    <style:style style:name="P10" style:family="paragraph" style:parent-style-name="Text_20_body" style:list-style-name="L2"/>
    <style:style style:name="P11" style:family="paragraph" style:parent-style-name="Text_20_body" style:list-style-name="L3">
      <style:paragraph-properties fo:margin-top="0cm" fo:margin-bottom="0cm" style:contextual-spacing="false"/>
    </style:style>
    <style:style style:name="P12" style:family="paragraph" style:parent-style-name="Text_20_body" style:list-style-name="L3"/>
    <style:style style:name="P13" style:family="paragraph" style:parent-style-name="Text_20_body" style:list-style-name="L4">
      <style:paragraph-properties fo:margin-top="0cm" fo:margin-bottom="0cm" style:contextual-spacing="false"/>
    </style:style>
    <style:style style:name="P14" style:family="paragraph" style:parent-style-name="Text_20_body" style:list-style-name="L4"/>
    <style:style style:name="P15" style:family="paragraph" style:parent-style-name="Text_20_body" style:list-style-name="L5">
      <style:paragraph-properties fo:margin-top="0cm" fo:margin-bottom="0cm" style:contextual-spacing="false"/>
    </style:style>
    <style:style style:name="P16" style:family="paragraph" style:parent-style-name="Text_20_body" style:list-style-name="L5"/>
    <style:style style:name="T1" style:family="text">
      <style:text-properties officeooo:rsid="001a8a55"/>
    </style:style>
    <style:style style:name="T2" style:family="text">
      <style:text-properties officeooo:rsid="001df088"/>
    </style:style>
    <style:style style:name="T3" style:family="text">
      <style:text-properties style:text-position="super 58%" officeooo:rsid="001df08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Viamed Ltd</text:h>
      <text:h text:style-name="P1" text:outline-level="1">Packaging and Packaging Waste Regulation (PPWR)</text:h>
      <text:h text:style-name="P2" text:outline-level="1">EU Declaration of Conformity</text:h>
      <text:h text:style-name="P2" text:outline-level="1">Regulation (EU) 2025/40 </text:h>
      <text:p text:style-name="Text_20_body"/>
      <text:p text:style-name="P3"/>
      <text:p text:style-name="Horizontal_20_Line"/>
      <text:h text:style-name="Heading_20_2" text:outline-level="2">Document Control</text:h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Item</text:p>
            </table:table-cell>
            <table:table-cell table:style-name="Table1.A1" office:value-type="string">
              <text:p text:style-name="Table_20_Heading">Details</text:p>
            </table:table-cell>
          </table:table-row>
        </table:table-header-rows>
        <table:table-row>
          <table:table-cell table:style-name="Table1.A1" office:value-type="string">
            <text:p text:style-name="Table_20_Contents">Document Title</text:p>
          </table:table-cell>
          <table:table-cell table:style-name="Table1.A1" office:value-type="string">
            <text:p text:style-name="Table_20_Contents">PPWR EU Declaration of Conformity</text:p>
          </table:table-cell>
        </table:table-row>
        <table:table-row>
          <table:table-cell table:style-name="Table1.A1" office:value-type="string">
            <text:p text:style-name="Table_20_Contents">Issue</text:p>
          </table:table-cell>
          <table:table-cell table:style-name="Table1.A1" office:value-type="string">
            <text:p text:style-name="Table_20_Contents">1</text:p>
          </table:table-cell>
        </table:table-row>
        <table:table-row>
          <table:table-cell table:style-name="Table1.A1" office:value-type="string">
            <text:p text:style-name="Table_20_Contents">Issue Date</text:p>
          </table:table-cell>
          <table:table-cell table:style-name="Table1.A1" office:value-type="string">
            <text:p text:style-name="Table_20_Contents">July 2026</text:p>
          </table:table-cell>
        </table:table-row>
        <table:table-row>
          <table:table-cell table:style-name="Table1.A1" office:value-type="string">
            <text:p text:style-name="Table_20_Contents">Review Date</text:p>
          </table:table-cell>
          <table:table-cell table:style-name="Table1.A1" office:value-type="string">
            <text:p text:style-name="Table_20_Contents">July 2027</text:p>
          </table:table-cell>
        </table:table-row>
        <table:table-row>
          <table:table-cell table:style-name="Table1.A1" office:value-type="string">
            <text:p text:style-name="Table_20_Contents">Document Owner</text:p>
          </table:table-cell>
          <table:table-cell table:style-name="Table1.A1" office:value-type="string">
            <text:p text:style-name="Table_20_Contents">Quality Manager</text:p>
          </table:table-cell>
        </table:table-row>
        <table:table-row>
          <table:table-cell table:style-name="Table1.A1" office:value-type="string">
            <text:p text:style-name="Table_20_Contents">Approved By</text:p>
          </table:table-cell>
          <table:table-cell table:style-name="Table1.A1" office:value-type="string">
            <text:p text:style-name="Table_20_Contents">Managing Director</text:p>
          </table:table-cell>
        </table:table-row>
        <table:table-row>
          <table:table-cell table:style-name="Table1.A1" office:value-type="string">
            <text:p text:style-name="Table_20_Contents">Classification</text:p>
          </table:table-cell>
          <table:table-cell table:style-name="Table1.A1" office:value-type="string">
            <text:p text:style-name="Table_20_Contents">Controlled Management System Document </text:p>
          </table:table-cell>
        </table:table-row>
        <table:table-row>
          <table:table-cell table:style-name="Table1.A1" office:value-type="string">
            <text:p text:style-name="Table_20_Contents">Applicable Legislation </text:p>
          </table:table-cell>
          <table:table-cell table:style-name="Table1.A1" office:value-type="string">
            <text:p text:style-name="Table_20_Contents">Regulation (EU) 2025/40 on Packaging and Packaging Waste (PPWR), Annex VIII </text:p>
          </table:table-cell>
        </table:table-row>
      </table:table>
      <text:p text:style-name="Horizontal_20_Line"/>
      <text:h text:style-name="Heading_20_1" text:outline-level="1">1. Purpose</text:h>
      <text:p text:style-name="Text_20_body">This Declaration of Conformity has been prepared in accordance with Annex VIII of Regulation (EU) 2025/40 on Packaging and Packaging Waste (PPWR). </text:p>
      <text:p text:style-name="Text_20_body">Its purpose is to demonstrate Viamed Ltd's commitment to meeting applicable packaging legislation and to provide customers, competent authorities and other interested parties with a formal declaration regarding packaging introduced into the supply chain by Viamed Ltd.</text:p>
      <text:p text:style-name="Text_20_body">This declaration is supported by the Viamed Ltd PPWR Technical File (PPWR-002) and associated supporting documentation.</text:p>
      <text:p text:style-name="Horizontal_20_Line"/>
      <text:h text:style-name="P4" text:outline-level="1"><text:soft-page-break/><text:span text:style-name="T1">2</text:span>. Legal Basis </text:h>
      <text:p text:style-name="Text_20_body">This Declaration of Conformity has been prepared in accordance with Annex VIII of Regulation (EU) 2025/40 on Packaging and Packaging Waste (PPWR). It shall be read in conjunction with the supporting technical documentation maintained by Viamed Ltd as part of its PPWR Technical File.</text:p>
      <text:p text:style-name="Text_20_body"/>
      <text:p text:style-name="P5"/>
      <text:p text:style-name="P6"/>
      <text:h text:style-name="Heading_20_1" text:outline-level="1"><text:span text:style-name="T1">3</text:span>. Company Details</text:h>
      <text:p text:style-name="Text_20_body"><text:span text:style-name="Strong_20_Emphasis">Company Name</text:span></text:p>
      <text:p text:style-name="Text_20_body">Viamed Ltd</text:p>
      <text:p text:style-name="Text_20_body"><text:span text:style-name="Strong_20_Emphasis">Registered Address</text:span></text:p>
      <text:p text:style-name="Text_20_body">15 Station Road</text:p>
      <text:p text:style-name="Text_20_body">Cross Hills</text:p>
      <text:p text:style-name="Text_20_body">Keighley</text:p>
      <text:p text:style-name="Text_20_body">West Yorkshire</text:p>
      <text:p text:style-name="Text_20_body">BD20 7DT</text:p>
      <text:p text:style-name="Text_20_body">United Kingdom</text:p>
      <text:p text:style-name="Text_20_body">VAT Number:</text:p>
      <text:p text:style-name="Text_20_body">GB287389593</text:p>
      <text:p text:style-name="Text_20_body">EORI Number:</text:p>
      <text:p text:style-name="Text_20_body">GB287389593000</text:p>
      <text:p text:style-name="Horizontal_20_Line"/>
      <text:h text:style-name="Heading_20_1" text:outline-level="1"><text:span text:style-name="T1">4</text:span>. Scope</text:h>
      <text:p text:style-name="Text_20_body">This declaration applies to packaging introduced by Viamed Ltd during the supply of products, including secondary and tertiary packaging used for storage, handling and transport.</text:p>
      <text:p text:style-name="Text_20_body">Examples include:</text:p>
      <text:list text:style-name="L1">
        <text:list-item>
          <text:p text:style-name="P7">Corrugated cardboard cartons </text:p>
        </text:list-item>
        <text:list-item>
          <text:p text:style-name="P7">Shipping boxes </text:p>
        </text:list-item>
        <text:list-item>
          <text:p text:style-name="P7">Mailing bags </text:p>
        </text:list-item>
        <text:list-item>
          <text:p text:style-name="P7">Protective packaging </text:p>
        </text:list-item>
        <text:list-item>
          <text:p text:style-name="P7">Void-fill materials </text:p>
        </text:list-item>
        <text:list-item>
          <text:p text:style-name="P7">Packaging tape </text:p>
        </text:list-item>
        <text:list-item>
          <text:p text:style-name="P7"><text:soft-page-break/>Shipping labels </text:p>
        </text:list-item>
        <text:list-item>
          <text:p text:style-name="P8">Other transport packaging introduced by Viamed Ltd </text:p>
        </text:list-item>
      </text:list>
      <text:p text:style-name="Text_20_body">Primary product packaging supplied by original equipment manufacturers remains the responsibility of the original manufacturer.</text:p>
      <text:p text:style-name="Text_20_body">Where manufacturer packaging is supplied unchanged, Viamed Ltd does not alter its design or regulatory characteristics.</text:p>
      <text:p text:style-name="Horizontal_20_Line"/>
      <text:h text:style-name="Heading_20_1" text:outline-level="1"><text:span text:style-name="T1">5</text:span>. Declaration</text:h>
      <text:p text:style-name="Text_20_body">Viamed Ltd declares, under its sole responsibility, that the packaging introduced by the company into the supply chain has been reviewed against the applicable requirements of Regulation (EU) 2025/40 based upon the technical information currently available to Viamed Ltd. </text:p>
      <text:p text:style-name="Text_20_body">This declaration is made on the basis of:</text:p>
      <text:list text:style-name="L2">
        <text:list-item>
          <text:p text:style-name="P9">information currently available from approved suppliers; </text:p>
        </text:list-item>
        <text:list-item>
          <text:p text:style-name="P9">supplier declarations and technical documentation; </text:p>
        </text:list-item>
        <text:list-item>
          <text:p text:style-name="P9">Viamed Ltd's Packaging &amp; Waste Reduction Statement; </text:p>
        </text:list-item>
        <text:list-item>
          <text:p text:style-name="P9">Viamed Ltd's Environmental Management processes; </text:p>
        </text:list-item>
        <text:list-item>
          <text:p text:style-name="P10">continual review of packaging used within the business. </text:p>
        </text:list-item>
      </text:list>
      <text:p text:style-name="Text_20_body">Where evidence from suppliers is still being collected as part of the phased implementation of PPWR, the associated Technical File will be updated accordingly.</text:p>
      <text:p text:style-name="Horizontal_20_Line"/>
      <text:h text:style-name="Heading_20_1" text:outline-level="1"><text:span text:style-name="T1">6</text:span>. Compliance Statement</text:h>
      <text:p text:style-name="Text_20_body">Viamed Ltd confirms that:</text:p>
      <text:list text:style-name="L3">
        <text:list-item>
          <text:p text:style-name="P11">packaging introduced by Viamed Ltd is reviewed to minimise unnecessary packaging whilst maintaining product protection; </text:p>
        </text:list-item>
        <text:list-item>
          <text:p text:style-name="P11">packaging is selected to support safe transportation of medical, veterinary and specialist electronic equipment; </text:p>
        </text:list-item>
        <text:list-item>
          <text:p text:style-name="P11">reusable packaging is utilised wherever practical; </text:p>
        </text:list-item>
        <text:list-item>
          <text:p text:style-name="P11">recyclable packaging is used wherever reasonably practicable; </text:p>
        </text:list-item>
        <text:list-item>
          <text:p text:style-name="P11">packaging suppliers are encouraged to reduce environmental impact through continual improvement; </text:p>
        </text:list-item>
        <text:list-item>
          <text:p text:style-name="P12">supporting technical documentation is maintained as part of the PPWR Technical File. </text:p>
        </text:list-item>
      </text:list>
      <text:p text:style-name="Horizontal_20_Line"/>
      <text:h text:style-name="Heading_20_1" text:outline-level="1"><text:span text:style-name="T1">7</text:span>. Limitations</text:h>
      <text:p text:style-name="Text_20_body">Viamed Ltd is primarily a distributor of medical, veterinary and specialist electronic products.</text:p>
      <text:p text:style-name="Text_20_body"><text:soft-page-break/>The company does not generally manufacture packaging nor alter manufacturer packaging supplied with products.</text:p>
      <text:p text:style-name="Text_20_body">Responsibility for compliance of original product packaging remains with the original manufacturer unless Viamed Ltd has introduced or modified the packaging.</text:p>
      <text:p text:style-name="Text_20_body">This declaration therefore applies only to packaging introduced or controlled by Viamed Ltd.</text:p>
      <text:p text:style-name="Horizontal_20_Line"/>
      <text:h text:style-name="Heading_20_1" text:outline-level="1"><text:span text:style-name="T1">8</text:span>. Supporting Documentation</text:h>
      <text:p text:style-name="Text_20_body">This declaration is supported by, but not limited to:</text:p>
      <text:list text:style-name="L4">
        <text:list-item>
          <text:p text:style-name="P13">PPWR-002 Technical File Index </text:p>
        </text:list-item>
        <text:list-item>
          <text:p text:style-name="P13">PPWR-003 Packaging Evidence Register </text:p>
        </text:list-item>
        <text:list-item>
          <text:p text:style-name="P13">Packaging &amp; Waste Reduction Statement </text:p>
        </text:list-item>
        <text:list-item>
          <text:p text:style-name="P13">Environmental Policy </text:p>
        </text:list-item>
        <text:list-item>
          <text:p text:style-name="P13">Sustainable Procurement Policy </text:p>
        </text:list-item>
        <text:list-item>
          <text:p text:style-name="P13">Carbon Reduction Plan </text:p>
        </text:list-item>
        <text:list-item>
          <text:p text:style-name="P13">Supplier Code of Conduct </text:p>
        </text:list-item>
        <text:list-item>
          <text:p text:style-name="P13">Supplier Packaging Declarations </text:p>
        </text:list-item>
        <text:list-item>
          <text:p text:style-name="P13">REACH Statements </text:p>
        </text:list-item>
        <text:list-item>
          <text:p text:style-name="P13">RoHS Statements </text:p>
        </text:list-item>
        <text:list-item>
          <text:p text:style-name="P14">Technical Data Sheets where applicable </text:p>
        </text:list-item>
      </text:list>
      <text:p text:style-name="Horizontal_20_Line"/>
      <text:h text:style-name="Heading_20_1" text:outline-level="1"><text:span text:style-name="T1">9</text:span>. Document Maintenance</text:h>
      <text:p text:style-name="Text_20_body">This declaration shall be reviewed:</text:p>
      <text:list text:style-name="L5">
        <text:list-item>
          <text:p text:style-name="P15">annually; </text:p>
        </text:list-item>
        <text:list-item>
          <text:p text:style-name="P15">following significant legislative changes; </text:p>
        </text:list-item>
        <text:list-item>
          <text:p text:style-name="P15">following material changes to packaging used by the business; </text:p>
        </text:list-item>
        <text:list-item>
          <text:p text:style-name="P16">following significant supplier changes. </text:p>
        </text:list-item>
      </text:list>
      <text:p text:style-name="Text_20_body">Supporting evidence shall be maintained within the PPWR Technical File.</text:p>
      <text:p text:style-name="Horizontal_20_Line"/>
      <text:h text:style-name="Heading_20_1" text:outline-level="1"><text:span text:style-name="T1">10</text:span>. Authorised Declaration</text:h>
      <text:p text:style-name="Text_20_body">I declare that the information contained within this declaration is accurate to the best of my knowledge and that Viamed Ltd will continue to maintain appropriate technical documentation supporting this declaration.</text:p>
      <text:p text:style-name="Horizontal_20_Line"/>
      <text:p text:style-name="Text_20_body"><text:span text:style-name="Strong_20_Emphasis">Signed</text:span></text:p>
      <text:p text:style-name="Text_20_body"><draw:frame draw:style-name="fr1" draw:name="Image1" text:anchor-type="char" svg:x="0.185cm" svg:y="0.069cm" svg:width="3.339cm" svg:height="0.626cm" draw:z-index="0"><draw:image xlink:href="Pictures/100000000000033C0000009BAB2A62B5.png" xlink:type="simple" xlink:show="embed" xlink:actuate="onLoad" draw:mime-type="image/png"/></draw:frame><text:soft-page-break/><text:span text:style-name="Strong_20_Emphasis"/></text:p>
      <text:p text:style-name="Text_20_body">Helen Lamb</text:p>
      <text:p text:style-name="Text_20_body"/>
      <text:p text:style-name="Text_20_body">Director</text:p>
      <text:p text:style-name="Text_20_body">Viamed Ltd</text:p>
      <text:p text:style-name="Text_20_body">Date: <text:span text:style-name="T2">9</text:span><text:span text:style-name="T3">th</text:span><text:span text:style-name="T2"> July 2026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Inline_20_Heading" style:display-name="Inline Heading" style:family="graphic">
      <style:graphic-properties fo:min-width="0cm" fo:min-height="0cm" text:anchor-type="as-char" svg:y="0cm" fo:margin-left="0cm" fo:margin-right="0cm" style:vertical-pos="middle" style:vertical-rel="tex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09T16:08:18.769352700</meta:creation-date>
    <dc:date>2026-07-09T16:37:30.618219200</dc:date>
    <meta:editing-duration>PT29M8S</meta:editing-duration>
    <meta:editing-cycles>7</meta:editing-cycles>
    <meta:generator>LibreOffice/26.2.4.2$Windows_X86_64 LibreOffice_project/0229ac93fcf0d7cbc6376066c6f35021cef002dc</meta:generator>
    <meta:document-statistic meta:table-count="1" meta:image-count="1" meta:object-count="0" meta:page-count="5" meta:paragraph-count="105" meta:word-count="697" meta:character-count="4879" meta:non-whitespace-character-count="4280"/>
  </office:meta>
</office:document-meta>
</file>