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Text_20_body" style:list-style-name="L1"/>
    <style:style style:name="P2" style:family="paragraph" style:parent-style-name="Text_20_body" style:list-style-name="L1">
      <style:paragraph-properties fo:margin-top="0cm" fo:margin-bottom="0cm" style:contextual-spacing="false"/>
    </style:style>
    <style:style style:name="P3" style:family="paragraph" style:parent-style-name="Text_20_body" style:list-style-name="L2"/>
    <style:style style:name="P4" style:family="paragraph" style:parent-style-name="Text_20_body" style:list-style-name="L2">
      <style:paragraph-properties fo:margin-top="0cm" fo:margin-bottom="0cm" style:contextual-spacing="false"/>
    </style:style>
    <style:style style:name="P5" style:family="paragraph" style:parent-style-name="Text_20_body" style:list-style-name="L3"/>
    <style:style style:name="P6" style:family="paragraph" style:parent-style-name="Text_20_body" style:list-style-name="L3">
      <style:paragraph-properties fo:margin-top="0cm" fo:margin-bottom="0cm" style:contextual-spacing="false"/>
    </style:style>
    <style:style style:name="P7" style:family="paragraph" style:parent-style-name="Text_20_body" style:list-style-name="L4"/>
    <style:style style:name="P8" style:family="paragraph" style:parent-style-name="Text_20_body" style:list-style-name="L4">
      <style:paragraph-properties fo:margin-top="0cm" fo:margin-bottom="0cm" style:contextual-spacing="false"/>
    </style:style>
    <style:style style:name="P9" style:family="paragraph" style:parent-style-name="Text_20_body" style:list-style-name="L5"/>
    <style:style style:name="P10" style:family="paragraph" style:parent-style-name="Text_20_body" style:list-style-name="L5">
      <style:paragraph-properties fo:margin-top="0cm" fo:margin-bottom="0cm" style:contextual-spacing="false"/>
    </style:style>
    <style:style style:name="P11" style:family="paragraph" style:parent-style-name="Text_20_body" style:list-style-name="L6"/>
    <style:style style:name="P12" style:family="paragraph" style:parent-style-name="Text_20_body" style:list-style-name="L6">
      <style:paragraph-properties fo:margin-top="0cm" fo:margin-bottom="0cm" style:contextual-spacing="false"/>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Viamed Ltd Packaging and Waste Reduction Statement</text:h>
      <text:h text:style-name="Heading_20_2" text:outline-level="2">1. Purpose</text:h>
      <text:p text:style-name="Text_20_body">Viamed Ltd is committed to reducing the environmental impact of packaging used throughout our operations while maintaining the quality, safety and integrity of the medical, veterinary and specialist electronic products we supply. We recognise that effective packaging is essential to protect products during transport, preserve sterile barriers where applicable and comply with manufacturer and regulatory requirements. Our objective is to minimise unnecessary packaging, maximise reuse and recycling opportunities, and continually improve packaging efficiency across our supply chain.</text:p>
      <text:p text:style-name="Horizontal_20_Line"/>
      <text:h text:style-name="Heading_20_2" text:outline-level="2">2. Our Principles</text:h>
      <text:p text:style-name="Text_20_body">Viamed aims to:</text:p>
      <text:list text:style-name="L1">
        <text:list-item>
          <text:p text:style-name="P2">Reduce unnecessary packaging wherever practical. </text:p>
        </text:list-item>
        <text:list-item>
          <text:p text:style-name="P2">Reuse packaging materials wherever suitable. </text:p>
        </text:list-item>
        <text:list-item>
          <text:p text:style-name="P2">Recycle packaging materials through approved waste streams. </text:p>
        </text:list-item>
        <text:list-item>
          <text:p text:style-name="P2">Encourage suppliers to minimise packaging. </text:p>
        </text:list-item>
        <text:list-item>
          <text:p text:style-name="P2">Consider environmental performance when engaging suppliers. </text:p>
        </text:list-item>
        <text:list-item>
          <text:p text:style-name="P1">Support continual improvement through our Sustainability and Carbon Reduction programmes. </text:p>
        </text:list-item>
      </text:list>
      <text:p text:style-name="Horizontal_20_Line"/>
      <text:h text:style-name="Heading_20_2" text:outline-level="2">3. Packaging Reduction</text:h>
      <text:p text:style-name="Text_20_body">Within our operations we seek to minimise the amount of additional packaging applied to customer orders.</text:p>
      <text:p text:style-name="Text_20_body">Where products can be safely dispatched using existing manufacturer packaging, unnecessary repackaging is avoided.</text:p>
      <text:p text:style-name="Text_20_body">Additional protective packaging is only used where necessary to prevent damage during transport or to satisfy customer requirements.</text:p>
      <text:p text:style-name="Horizontal_20_Line"/>
      <text:h text:style-name="Heading_20_2" text:outline-level="2">4. Reuse of Packaging</text:h>
      <text:p text:style-name="Text_20_body">Packaging materials received from suppliers are reused wherever practical for outbound customer shipments.</text:p>
      <text:p text:style-name="Text_20_body">This includes suitable:</text:p>
      <text:list text:style-name="L2">
        <text:list-item>
          <text:p text:style-name="P4"><text:soft-page-break/>cardboard cartons </text:p>
        </text:list-item>
        <text:list-item>
          <text:p text:style-name="P4">void fill materials </text:p>
        </text:list-item>
        <text:list-item>
          <text:p text:style-name="P4">protective packaging </text:p>
        </text:list-item>
        <text:list-item>
          <text:p text:style-name="P3">shipping materials </text:p>
        </text:list-item>
      </text:list>
      <text:p text:style-name="Text_20_body">Reusing packaging reduces waste generation and lowers demand for new packaging materials.</text:p>
      <text:p text:style-name="Horizontal_20_Line"/>
      <text:h text:style-name="Heading_20_2" text:outline-level="2">5. Recycling</text:h>
      <text:p text:style-name="Text_20_body">Packaging materials that cannot be reused are segregated and recycled wherever appropriate through authorised waste management arrangements.</text:p>
      <text:p text:style-name="Text_20_body">Viamed encourages the use of recyclable packaging materials throughout its supply chain.</text:p>
      <text:p text:style-name="Horizontal_20_Line"/>
      <text:h text:style-name="Heading_20_2" text:outline-level="2">6. Working with Suppliers</text:h>
      <text:p text:style-name="Text_20_body">Environmental considerations form part of our supplier engagement activities.</text:p>
      <text:p text:style-name="Text_20_body">We encourage suppliers to:</text:p>
      <text:list text:style-name="L3">
        <text:list-item>
          <text:p text:style-name="P6">minimise unnecessary packaging </text:p>
        </text:list-item>
        <text:list-item>
          <text:p text:style-name="P6">optimise packaging sizes </text:p>
        </text:list-item>
        <text:list-item>
          <text:p text:style-name="P6">increase recyclable packaging content </text:p>
        </text:list-item>
        <text:list-item>
          <text:p text:style-name="P5">reduce avoidable plastics where technically and regulatorily possible </text:p>
        </text:list-item>
      </text:list>
      <text:p text:style-name="Text_20_body">These expectations are supported through our Sustainable Procurement Policy and Supplier Code of Conduct.</text:p>
      <text:p text:style-name="Horizontal_20_Line"/>
      <text:h text:style-name="Heading_20_2" text:outline-level="2">7. Challenges</text:h>
      <text:p text:style-name="Text_20_body">Healthcare products often require specialist packaging to maintain:</text:p>
      <text:list text:style-name="L4">
        <text:list-item>
          <text:p text:style-name="P8">product protection </text:p>
        </text:list-item>
        <text:list-item>
          <text:p text:style-name="P8">sterility </text:p>
        </text:list-item>
        <text:list-item>
          <text:p text:style-name="P8">traceability </text:p>
        </text:list-item>
        <text:list-item>
          <text:p text:style-name="P8">regulatory compliance </text:p>
        </text:list-item>
        <text:list-item>
          <text:p text:style-name="P7">manufacturer warranties </text:p>
        </text:list-item>
      </text:list>
      <text:p text:style-name="Text_20_body">As a distributor, Viamed cannot alter manufacturer packaging without potentially compromising these requirements.</text:p>
      <text:p text:style-name="Text_20_body">Despite these constraints, we continually review opportunities to improve packaging efficiency within our own operations.</text:p>
      <text:p text:style-name="Horizontal_20_Line"/>
      <text:h text:style-name="Heading_20_2" text:outline-level="2"><text:soft-page-break/>8. Continuous Improvement</text:h>
      <text:p text:style-name="Text_20_body">Packaging reduction forms part of Viamed's wider commitment to sustainability.</text:p>
      <text:p text:style-name="Text_20_body">Through our Carbon Reduction Plan, Environmental Policy and NHS Evergreen Sustainability Programme we continue to identify opportunities to:</text:p>
      <text:list text:style-name="L5">
        <text:list-item>
          <text:p text:style-name="P10">reduce packaging waste </text:p>
        </text:list-item>
        <text:list-item>
          <text:p text:style-name="P10">improve recycling </text:p>
        </text:list-item>
        <text:list-item>
          <text:p text:style-name="P10">increase reuse </text:p>
        </text:list-item>
        <text:list-item>
          <text:p text:style-name="P10">engage suppliers on sustainable packaging </text:p>
        </text:list-item>
        <text:list-item>
          <text:p text:style-name="P9">support lower environmental impact throughout the supply chain </text:p>
        </text:list-item>
      </text:list>
      <text:p text:style-name="Text_20_body">Viamed is committed to reviewing its packaging practices on an ongoing basis to support continual environmental improvement while maintaining product quality and patient safety.</text:p>
      <text:p text:style-name="Horizontal_20_Line"/>
      <text:h text:style-name="Heading_20_2" text:outline-level="2">Evidence</text:h>
      <text:p text:style-name="Text_20_body">This statement is supported by:</text:p>
      <text:list text:style-name="L6">
        <text:list-item>
          <text:p text:style-name="P12">Carbon Reduction Plan </text:p>
        </text:list-item>
        <text:list-item>
          <text:p text:style-name="P12">Environmental Policy </text:p>
        </text:list-item>
        <text:list-item>
          <text:p text:style-name="P12">Sustainable Procurement Policy </text:p>
        </text:list-item>
        <text:list-item>
          <text:p text:style-name="P12">Supplier Code of Conduct </text:p>
        </text:list-item>
        <text:list-item>
          <text:p text:style-name="P12">Social Value Plan </text:p>
        </text:list-item>
        <text:list-item>
          <text:p text:style-name="P12">Evergreen Sustainable Supplier Assessment </text:p>
        </text:list-item>
        <text:list-item>
          <text:p text:style-name="P11">Waste Management Procedures (where applicable) </text:p>
        </text:list-item>
      </text:list>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7-07T13:07:06.047000000</meta:creation-date>
    <dc:date>2026-07-07T13:07:50.659000000</dc:date>
    <meta:editing-duration>PT46S</meta:editing-duration>
    <meta:editing-cycles>1</meta:editing-cycles>
    <meta:document-statistic meta:table-count="0" meta:image-count="0" meta:object-count="0" meta:page-count="3" meta:paragraph-count="61" meta:word-count="484" meta:character-count="3609" meta:non-whitespace-character-count="3186"/>
    <meta:generator>LibreOffice/7.6.2.1$Windows_X86_64 LibreOffice_project/56f7684011345957bbf33a7ee678afaf4d2ba333</meta:generator>
  </office:meta>
</office:document-meta>
</file>