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le1" style:family="table">
      <style:table-properties style:width="8.65cm" table:align="left"/>
    </style:style>
    <style:style style:name="Table1.A" style:family="table-column">
      <style:table-column-properties style:column-width="4.327cm"/>
    </style:style>
    <style:style style:name="Table1.B" style:family="table-column">
      <style:table-column-properties style:column-width="2.351cm"/>
    </style:style>
    <style:style style:name="Table1.C" style:family="table-column">
      <style:table-column-properties style:column-width="1.972cm"/>
    </style:style>
    <style:style style:name="Table1.A1" style:family="table-cell">
      <style:table-cell-properties style:vertical-align="middle" fo:padding="0.049cm" fo:border="none"/>
    </style:style>
    <style:style style:name="P1" style:family="paragraph" style:parent-style-name="Text_20_body" style:list-style-name="L1"/>
    <style:style style:name="P2" style:family="paragraph" style:parent-style-name="Text_20_body" style:list-style-name="L1">
      <style:paragraph-properties fo:margin-top="0cm" fo:margin-bottom="0cm" style:contextual-spacing="false"/>
    </style:style>
    <style:style style:name="P3" style:family="paragraph" style:parent-style-name="Text_20_body">
      <style:paragraph-properties fo:margin-top="0cm" fo:margin-bottom="0cm" style:contextual-spacing="false"/>
    </style:style>
    <style:style style:name="P4" style:family="paragraph" style:parent-style-name="Text_20_body" style:list-style-name="L2"/>
    <style:style style:name="P5" style:family="paragraph" style:parent-style-name="Text_20_body" style:list-style-name="L2">
      <style:paragraph-properties fo:margin-top="0cm" fo:margin-bottom="0cm" style:contextual-spacing="false"/>
    </style:style>
    <style:style style:name="P6" style:family="paragraph" style:parent-style-name="Text_20_body" style:list-style-name="L3"/>
    <style:style style:name="P7" style:family="paragraph" style:parent-style-name="Text_20_body" style:list-style-name="L3">
      <style:paragraph-properties fo:margin-top="0cm" fo:margin-bottom="0cm" style:contextual-spacing="false"/>
    </style:style>
    <style:style style:name="P8" style:family="paragraph" style:parent-style-name="Text_20_body" style:list-style-name="L4"/>
    <style:style style:name="P9" style:family="paragraph" style:parent-style-name="Text_20_body" style:list-style-name="L4">
      <style:paragraph-properties fo:margin-top="0cm" fo:margin-bottom="0cm" style:contextual-spacing="false"/>
    </style:style>
    <style:style style:name="P10" style:family="paragraph" style:parent-style-name="Text_20_body" style:list-style-name="L5"/>
    <style:style style:name="P11" style:family="paragraph" style:parent-style-name="Text_20_body" style:list-style-name="L5">
      <style:paragraph-properties fo:margin-top="0cm" fo:margin-bottom="0cm" style:contextual-spacing="false"/>
    </style:style>
    <style:style style:name="P12" style:family="paragraph" style:parent-style-name="Text_20_body" style:list-style-name="L6"/>
    <style:style style:name="P13" style:family="paragraph" style:parent-style-name="Text_20_body" style:list-style-name="L6">
      <style:paragraph-properties fo:margin-top="0cm" fo:margin-bottom="0cm" style:contextual-spacing="false"/>
    </style:style>
    <style:style style:name="P14" style:family="paragraph" style:parent-style-name="Text_20_body" style:list-style-name="L7"/>
    <style:style style:name="P15" style:family="paragraph" style:parent-style-name="Text_20_body" style:list-style-name="L7">
      <style:paragraph-properties fo:margin-top="0cm" fo:margin-bottom="0cm" style:contextual-spacing="false"/>
    </style:style>
    <style:style style:name="P16" style:family="paragraph" style:parent-style-name="Text_20_body">
      <style:paragraph-properties fo:margin-left="0cm" fo:margin-right="0cm" fo:margin-top="0cm" fo:margin-bottom="0cm" style:contextual-spacing="false" fo:text-indent="0cm" style:auto-text-indent="false"/>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office:forms form:automatic-focus="false" form:apply-design-mode="false">
        <form:form form:apply-filter="tru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Modern Slavery Internal Audit</text:h>
      <text:p text:style-name="Text_20_body"><text:span text:style-name="Strong_20_Emphasis">Frequency</text:span></text:p>
      <text:list text:style-name="L1">
        <text:list-item>
          <text:p text:style-name="P2">Annual </text:p>
        </text:list-item>
        <text:list-item>
          <text:p text:style-name="P2">1–2 hours </text:p>
        </text:list-item>
        <text:list-item>
          <text:p text:style-name="P1">Independent auditor (normal ISO internal auditor) </text:p>
        </text:list-item>
      </text:list>
      <text:p text:style-name="Horizontal_20_Line"/>
      <text:h text:style-name="Heading_20_1" text:outline-level="1">Audit Objectives</text:h>
      <text:p text:style-name="Text_20_body">To verify that Viamed Ltd has effective arrangements in place to prevent, identify and manage the risk of modern slavery within its own operations and supply chain.</text:p>
      <text:p text:style-name="Horizontal_20_Line"/>
      <text:h text:style-name="Heading_20_1" text:outline-level="1">Audit Scope</text:h>
      <text:p text:style-name="Text_20_body">The audit should cover:</text:p>
      <text:list text:style-name="L2">
        <text:list-item>
          <text:p text:style-name="P5">Modern Slavery Statement </text:p>
        </text:list-item>
        <text:list-item>
          <text:p text:style-name="P5">Supplier Code of Conduct </text:p>
        </text:list-item>
        <text:list-item>
          <text:p text:style-name="P5">Supplier Approval Process </text:p>
        </text:list-item>
        <text:list-item>
          <text:p text:style-name="P5">Supplier Questionnaires </text:p>
        </text:list-item>
        <text:list-item>
          <text:p text:style-name="P5">Purchasing Practices </text:p>
        </text:list-item>
        <text:list-item>
          <text:p text:style-name="P5">Ethical Sourcing </text:p>
        </text:list-item>
        <text:list-item>
          <text:p text:style-name="P5">Staff Training </text:p>
        </text:list-item>
        <text:list-item>
          <text:p text:style-name="P5">Supplier Monitoring </text:p>
        </text:list-item>
        <text:list-item>
          <text:p text:style-name="P5">Corrective Actions </text:p>
        </text:list-item>
        <text:list-item>
          <text:p text:style-name="P5">Management Review </text:p>
        </text:list-item>
        <text:list-item>
          <text:p text:style-name="P4">Document Control </text:p>
        </text:list-item>
      </text:list>
      <text:p text:style-name="Horizontal_20_Line"/>
      <text:h text:style-name="Heading_20_1" text:outline-level="1">Audit Checklist</text:h>
      <text:h text:style-name="Heading_20_2" text:outline-level="2">1. Modern Slavery Statement</text:h>
      <text:p text:style-name="Text_20_body">✔ Current version published</text:p>
      <text:p text:style-name="Text_20_body">✔ Approved by Director</text:p>
      <text:p text:style-name="Text_20_body">✔ Reviewed within last 12 months</text:p>
      <text:p text:style-name="Text_20_body">✔ Available on website</text:p>
      <text:p text:style-name="Text_20_body">Evidence</text:p>
      <text:list text:style-name="L3">
        <text:list-item>
          <text:p text:style-name="P7">Statement </text:p>
        </text:list-item>
        <text:list-item>
          <text:p text:style-name="P6"><text:soft-page-break/>Website </text:p>
        </text:list-item>
      </text:list>
      <text:p text:style-name="Horizontal_20_Line"/>
      <text:h text:style-name="Heading_20_2" text:outline-level="2">2. Policies</text:h>
      <text:p text:style-name="Text_20_body">Confirm current versions exist</text:p>
      <text:list text:style-name="L4">
        <text:list-item>
          <text:p text:style-name="P9">Supplier Code of Conduct </text:p>
        </text:list-item>
        <text:list-item>
          <text:p text:style-name="P9">Anti-Bribery Policy </text:p>
        </text:list-item>
        <text:list-item>
          <text:p text:style-name="P9">Purchasing Practices Assessment </text:p>
        </text:list-item>
        <text:list-item>
          <text:p text:style-name="P8">Modern Slavery Procedure </text:p>
        </text:list-item>
      </text:list>
      <text:p text:style-name="Text_20_body">Evidence</text:p>
      <text:p text:style-name="Text_20_body">Controlled documents</text:p>
      <text:p text:style-name="Horizontal_20_Line"/>
      <text:h text:style-name="Heading_20_2" text:outline-level="2">3. Staff Training</text:h>
      <text:p text:style-name="Text_20_body">Check</text:p>
      <text:list text:style-name="L5">
        <text:list-item>
          <text:p text:style-name="P11">Annual training completed </text:p>
        </text:list-item>
        <text:list-item>
          <text:p text:style-name="P11">New starters trained </text:p>
        </text:list-item>
        <text:list-item>
          <text:p text:style-name="P10">Records maintained </text:p>
        </text:list-item>
      </text:list>
      <text:p text:style-name="Text_20_body">Evidence</text:p>
      <text:p text:style-name="Text_20_body">Training matrix</text:p>
      <text:p text:style-name="Text_20_body">Certificates</text:p>
      <text:p text:style-name="Horizontal_20_Line"/>
      <text:h text:style-name="Heading_20_2" text:outline-level="2">4. Supplier Approval</text:h>
      <text:p text:style-name="Text_20_body">Select 5 suppliers</text:p>
      <text:p text:style-name="Text_20_body">Confirm:</text:p>
      <text:p text:style-name="Text_20_body">Supplier questionnaire completed</text:p>
      <text:p text:style-name="Text_20_body">Supplier Code issued</text:p>
      <text:p text:style-name="Text_20_body">Modern Slavery Statement obtained where appropriate</text:p>
      <text:p text:style-name="Text_20_body">Risk reviewed</text:p>
      <text:p text:style-name="Text_20_body">Corrective actions recorded</text:p>
      <text:p text:style-name="Text_20_body">Evidence</text:p>
      <text:p text:style-name="Text_20_body">Supplier files</text:p>
      <text:p text:style-name="Horizontal_20_Line"/>
      <text:h text:style-name="Heading_20_2" text:outline-level="2"><text:soft-page-break/>5. Supplier Risk Assessment</text:h>
      <text:p text:style-name="Text_20_body">Verify</text:p>
      <text:p text:style-name="Text_20_body">Risk Register current</text:p>
      <text:p text:style-name="Text_20_body">High-risk suppliers identified</text:p>
      <text:p text:style-name="Text_20_body">Countries considered</text:p>
      <text:p text:style-name="Text_20_body">Annual review completed</text:p>
      <text:p text:style-name="Horizontal_20_Line"/>
      <text:h text:style-name="Heading_20_2" text:outline-level="2">6. Purchasing Practices</text:h>
      <text:p text:style-name="Text_20_body">Confirm</text:p>
      <text:p text:style-name="Text_20_body">No unreasonable lead times</text:p>
      <text:p text:style-name="Text_20_body">No unfair payment practices</text:p>
      <text:p text:style-name="Text_20_body">No unrealistic pricing pressure</text:p>
      <text:p text:style-name="Text_20_body">Payment performance monitored</text:p>
      <text:p text:style-name="Text_20_body">Evidence</text:p>
      <text:p text:style-name="Text_20_body">Purchasing Practices Assessment</text:p>
      <text:p text:style-name="Text_20_body">Payment Statement</text:p>
      <text:p text:style-name="Horizontal_20_Line"/>
      <text:h text:style-name="Heading_20_2" text:outline-level="2">7. Incident Reporting</text:h>
      <text:p text:style-name="Text_20_body">Check</text:p>
      <text:p text:style-name="Text_20_body">Procedure exists</text:p>
      <text:p text:style-name="Text_20_body">Whistleblowing route available</text:p>
      <text:p text:style-name="Text_20_body">Escalation process documented</text:p>
      <text:p text:style-name="Text_20_body">No incidents recorded</text:p>
      <text:p text:style-name="Text_20_body">(or records available if they have)</text:p>
      <text:p text:style-name="Horizontal_20_Line"/>
      <text:h text:style-name="Heading_20_2" text:outline-level="2">8. Corrective Actions</text:h>
      <text:p text:style-name="Text_20_body">Review previous actions</text:p>
      <text:p text:style-name="Text_20_body">Completed</text:p>
      <text:p text:style-name="Text_20_body">Effective</text:p>
      <text:p text:style-name="Text_20_body">Closed</text:p>
      <text:p text:style-name="Horizontal_20_Line"><text:soft-page-break/></text:p>
      <text:h text:style-name="Heading_20_2" text:outline-level="2">9. Management Review</text:h>
      <text:p text:style-name="Text_20_body">Verify that Management Review includes</text:p>
      <text:p text:style-name="Text_20_body">Modern Slavery KPI</text:p>
      <text:p text:style-name="Text_20_body">Training</text:p>
      <text:p text:style-name="Text_20_body">Supplier reviews</text:p>
      <text:p text:style-name="Text_20_body">Audit results</text:p>
      <text:p text:style-name="Text_20_body">Improvement actions</text:p>
      <text:p text:style-name="Horizontal_20_Line"/>
      <text:h text:style-name="Heading_20_2" text:outline-level="2">10. Continual Improvement</text:h>
      <text:p text:style-name="Text_20_body">Check improvements made since previous year</text:p>
      <text:p text:style-name="Text_20_body">Examples</text:p>
      <text:list text:style-name="L6">
        <text:list-item>
          <text:p text:style-name="P13">New Supplier Questionnaire </text:p>
        </text:list-item>
        <text:list-item>
          <text:p text:style-name="P13">Supplier Code of Conduct </text:p>
        </text:list-item>
        <text:list-item>
          <text:p text:style-name="P13">Payment Statement </text:p>
        </text:list-item>
        <text:list-item>
          <text:p text:style-name="P13">Updated Training </text:p>
        </text:list-item>
        <text:list-item>
          <text:p text:style-name="P12">Updated Modern Slavery Statement </text:p>
        </text:list-item>
      </text:list>
      <text:p text:style-name="Horizontal_20_Line"/>
      <text:h text:style-name="Heading_20_1" text:outline-level="1">Audit Findings</text:h>
      <text:p text:style-name="Text_20_body">Use normal ISO grading</text:p>
      <text:p text:style-name="Text_20_body">No.<text:line-break/>Area<text:line-break/>Finding<text:line-break/>Grade</text:p>
      <text:p text:style-name="Text_20_body">1</text:p>
      <text:p text:style-name="Text_20_body">Supplier Review</text:p>
      <text:p text:style-name="Text_20_body">One supplier overdue</text:p>
      <text:p text:style-name="Text_20_body">Minor</text:p>
      <text:p text:style-name="Text_20_body">2</text:p>
      <text:p text:style-name="Text_20_body">Training</text:p>
      <text:p text:style-name="Text_20_body">Complete</text:p>
      <text:p text:style-name="Text_20_body">Pass</text:p>
      <text:p text:style-name="Text_20_body"><text:soft-page-break/>etc.</text:p>
      <text:p text:style-name="Horizontal_20_Line"/>
      <text:h text:style-name="Heading_20_1" text:outline-level="1">Auditor Conclusion</text:h>
      <text:p text:style-name="Text_20_body">Something like:</text:p>
      <text:p text:style-name="Quotations">The audit confirmed that Viamed Ltd maintains an effective Modern Slavery Management System appropriate to the size and nature of the organisation. Policies are implemented, supplier due diligence is undertaken, annual training has been completed, and no evidence of modern slavery was identified within the organisation or its directly managed supply chain. Opportunities for continual improvement were identified regarding expansion of Tier 2 supply chain mapping and continued enhancement of supplier engagement.</text:p>
      <text:p text:style-name="Horizontal_20_Line"/>
      <text:h text:style-name="Heading_20_1" text:outline-level="1">Management Actions</text:h>
      <table:table table:name="Table1" table:style-name="Table1">
        <table:table-column table:style-name="Table1.A"/>
        <table:table-column table:style-name="Table1.B"/>
        <table:table-column table:style-name="Table1.C"/>
        <table:table-header-rows>
          <table:table-row>
            <table:table-cell table:style-name="Table1.A1" office:value-type="string">
              <text:p text:style-name="Table_20_Heading">Action</text:p>
            </table:table-cell>
            <table:table-cell table:style-name="Table1.A1" office:value-type="string">
              <text:p text:style-name="Table_20_Heading">Responsible</text:p>
            </table:table-cell>
            <table:table-cell table:style-name="Table1.A1" office:value-type="string">
              <text:p text:style-name="Table_20_Heading">Due</text:p>
            </table:table-cell>
          </table:table-row>
        </table:table-header-rows>
        <table:table-row>
          <table:table-cell table:style-name="Table1.A1" office:value-type="string">
            <text:p text:style-name="Table_20_Contents">Update supplier reviews</text:p>
          </table:table-cell>
          <table:table-cell table:style-name="Table1.A1" office:value-type="string">
            <text:p text:style-name="Table_20_Contents">Purchasing</text:p>
          </table:table-cell>
          <table:table-cell table:style-name="Table1.A1" office:value-type="string">
            <text:p text:style-name="Table_20_Contents">Sept 2027</text:p>
          </table:table-cell>
        </table:table-row>
        <table:table-row>
          <table:table-cell table:style-name="Table1.A1" office:value-type="string">
            <text:p text:style-name="Table_20_Contents">Review Tier 2 mapping</text:p>
          </table:table-cell>
          <table:table-cell table:style-name="Table1.A1" office:value-type="string">
            <text:p text:style-name="Table_20_Contents">Directors</text:p>
          </table:table-cell>
          <table:table-cell table:style-name="Table1.A1" office:value-type="string">
            <text:p text:style-name="Table_20_Contents">Dec 2027</text:p>
          </table:table-cell>
        </table:table-row>
        <table:table-row>
          <table:table-cell table:style-name="Table1.A1" office:value-type="string">
            <text:p text:style-name="Table_20_Contents">Review training</text:p>
          </table:table-cell>
          <table:table-cell table:style-name="Table1.A1" office:value-type="string">
            <text:p text:style-name="Table_20_Contents">Quality</text:p>
          </table:table-cell>
          <table:table-cell table:style-name="Table1.A1" office:value-type="string">
            <text:p text:style-name="Table_20_Contents">Annual</text:p>
          </table:table-cell>
        </table:table-row>
      </table:table>
      <text:p text:style-name="Horizontal_20_Line"/>
      <text:h text:style-name="Heading_20_2" text:outline-level="2">One thing I'd add</text:h>
      <text:p text:style-name="Text_20_body">Because your whole ISO system runs from <text:span text:style-name="Strong_20_Emphasis">Intrastats</text:span>, I'd also add a short section that most companies don't have:</text:p>
      <text:h text:style-name="Heading_20_3" text:outline-level="3">Evidence Sample</text:h>
      <text:p text:style-name="Text_20_body">During the audit, verify:</text:p>
      <text:list text:style-name="L7">
        <text:list-item>
          <text:p text:style-name="P15">✓ Supplier records exist </text:p>
        </text:list-item>
        <text:list-item>
          <text:p text:style-name="P15">✓ Purchase orders reviewed </text:p>
        </text:list-item>
        <text:list-item>
          <text:p text:style-name="P15">✓ Payment terms complied with </text:p>
        </text:list-item>
        <text:list-item>
          <text:p text:style-name="P15">✓ Supplier reviews completed </text:p>
        </text:list-item>
        <text:list-item>
          <text:p text:style-name="P15">✓ Training records available </text:p>
        </text:list-item>
        <text:list-item>
          <text:p text:style-name="P15">✓ Controlled documents current </text:p>
        </text:list-item>
        <text:list-item>
          <text:p text:style-name="P14">✓ Management review completed </text:p>
        </text:list-item>
      </text:list>
      <text:p text:style-name="Text_20_body">This shows the auditor isn't just reading policies—they're verifying live operational records. That's exactly the sort of evidence NHS procurement teams like to see.</text:p>
      <text:p text:style-name="Text_20_body">I actually think we should create this as a proper controlled document (around 4–5 pages) with tick boxes, evidence sections, findings, and approval/sign-off, matching the style of your ISO internal audit forms. It would become another "evergreen" document that you update and complete each year rather than rewriting from scratch.</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6-30T09:19:54.782000000</meta:creation-date>
    <dc:date>2026-06-30T09:21:19.268000000</dc:date>
    <meta:editing-duration>PT1M25S</meta:editing-duration>
    <meta:editing-cycles>1</meta:editing-cycles>
    <meta:document-statistic meta:table-count="1" meta:image-count="0" meta:object-count="0" meta:page-count="5" meta:paragraph-count="138" meta:word-count="570" meta:character-count="3820" meta:non-whitespace-character-count="3391"/>
    <meta:generator>LibreOffice/7.6.2.1$Windows_X86_64 LibreOffice_project/56f7684011345957bbf33a7ee678afaf4d2ba333</meta:generator>
  </office:meta>
</office:document-meta>
</file>