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25.7cm" table:align="left"/>
    </style:style>
    <style:style style:name="Table1.A" style:family="table-column">
      <style:table-column-properties style:column-width="1.993cm"/>
    </style:style>
    <style:style style:name="Table1.B" style:family="table-column">
      <style:table-column-properties style:column-width="14.226cm"/>
    </style:style>
    <style:style style:name="Table1.C" style:family="table-column">
      <style:table-column-properties style:column-width="9.481cm"/>
    </style:style>
    <style:style style:name="Table1.A1" style:family="table-cell">
      <style:table-cell-properties style:vertical-align="middle" fo:padding="0.049cm" fo:border="none"/>
    </style:style>
    <style:style style:name="Table2" style:family="table">
      <style:table-properties style:width="24.259cm" table:align="left"/>
    </style:style>
    <style:style style:name="Table2.A" style:family="table-column">
      <style:table-column-properties style:column-width="6.267cm"/>
    </style:style>
    <style:style style:name="Table2.B" style:family="table-column">
      <style:table-column-properties style:column-width="3.845cm"/>
    </style:style>
    <style:style style:name="Table2.C" style:family="table-column">
      <style:table-column-properties style:column-width="2.448cm"/>
    </style:style>
    <style:style style:name="Table2.D" style:family="table-column">
      <style:table-column-properties style:column-width="6.685cm"/>
    </style:style>
    <style:style style:name="Table2.E" style:family="table-column">
      <style:table-column-properties style:column-width="5.013cm"/>
    </style:style>
    <style:style style:name="Table2.A1" style:family="table-cell">
      <style:table-cell-properties style:vertical-align="middle" fo:padding="0.049cm" fo:border="none"/>
    </style:style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Heading_20_1">
      <style:text-properties officeooo:paragraph-rsid="000e09b1"/>
    </style:style>
    <style:style style:name="P3" style:family="paragraph" style:parent-style-name="Horizontal_20_Line">
      <style:text-properties officeooo:paragraph-rsid="000e09b1"/>
    </style:style>
    <style:style style:name="P4" style:family="paragraph" style:parent-style-name="Standard" style:list-style-name="L5">
      <style:text-properties officeooo:paragraph-rsid="000e09b1"/>
    </style:style>
    <style:style style:name="P5" style:family="paragraph" style:parent-style-name="Table_20_Contents">
      <style:text-properties officeooo:paragraph-rsid="0006ac3f"/>
    </style:style>
    <style:style style:name="P6" style:family="paragraph" style:parent-style-name="Text_20_body" style:list-style-name="L1"/>
    <style:style style:name="P7" style:family="paragraph" style:parent-style-name="Text_20_body" style:list-style-name="L2"/>
    <style:style style:name="P8" style:family="paragraph" style:parent-style-name="Text_20_body" style:list-style-name="L3"/>
    <style:style style:name="P9" style:family="paragraph" style:parent-style-name="Text_20_body" style:list-style-name="L4"/>
    <style:style style:name="P10" style:family="paragraph" style:parent-style-name="Text_20_body" style:list-style-name="L5"/>
    <style:style style:name="P11" style:family="paragraph" style:parent-style-name="Text_20_body" style:list-style-name="L6"/>
    <style:style style:name="P12" style:family="paragraph" style:parent-style-name="Text_20_body">
      <style:text-properties fo:font-size="12pt" style:font-size-asian="12pt" style:font-size-complex="12pt"/>
    </style:style>
    <style:style style:name="T1" style:family="text">
      <style:text-properties officeooo:rsid="000a5dd3"/>
    </style:style>
    <style:style style:name="T2" style:family="text">
      <style:text-properties officeooo:rsid="000c1931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Viamed Ltd</text:h>
      <text:h text:style-name="P1" text:outline-level="1">Supply Chain Modern Slavery Risk Register </text:h>
      <text:p text:style-name="Text_20_body"><text:span text:style-name="Emphasis"/></text:p>
      <text:p text:style-name="Text_20_body"><text:span text:style-name="Strong_20_Emphasis">Version:</text:span> 1.0</text:p>
      <text:p text:style-name="Text_20_body"><text:span text:style-name="Strong_20_Emphasis">Effective Date:</text:span> 29 June 2026</text:p>
      <text:p text:style-name="Text_20_body"><text:span text:style-name="Strong_20_Emphasis">Review Frequency: </text:span>Annual</text:p>
      <text:p text:style-name="Text_20_body"><text:span text:style-name="Strong_20_Emphasis">Document Owner:</text:span> Purchasing</text:p>
      <text:p text:style-name="Text_20_body"><text:span text:style-name="Strong_20_Emphasis">Approved </text:span><text:span text:style-name="Strong_20_Emphasis"><text:span text:style-name="T2">and </text:span></text:span><text:span text:style-name="Strong_20_Emphasis"><text:span text:style-name="T1">Reviewed</text:span></text:span><text:span text:style-name="Strong_20_Emphasis"> By:</text:span> Managing Director</text:p>
      <text:p text:style-name="Text_20_body"/>
      <text:p text:style-name="Text_20_body"/>
      <text:p text:style-name="Horizontal_20_Line"/>
      <text:h text:style-name="Heading_20_1" text:outline-level="1">1. Purpose</text:h>
      <text:p text:style-name="Text_20_body">This register records the assessment and ongoing monitoring of modern slavery risks associated with approved suppliers of Viamed Ltd.</text:p>
      <text:p text:style-name="Text_20_body">The register supports the company's Modern Slavery Prevention and Due Diligence Procedure by providing a structured, risk-based approach to supplier assessment, monitoring and continual improvement.</text:p>
      <text:p text:style-name="Horizontal_20_Line"/>
      <text:h text:style-name="Heading_20_1" text:outline-level="1"><text:soft-page-break/>2. Risk Assessment Criteria</text:h>
      <text:p text:style-name="Text_20_body">Supplier risk is assessed using a proportionate approach considering:</text:p>
      <text:list text:style-name="L1">
        <text:list-item>
          <text:p text:style-name="P6">Country of manufacture</text:p>
        </text:list-item>
        <text:list-item>
          <text:p text:style-name="P6">Country of supplier</text:p>
        </text:list-item>
        <text:list-item>
          <text:p text:style-name="P6">Sector risk</text:p>
        </text:list-item>
        <text:list-item>
          <text:p text:style-name="P6">Labour intensity</text:p>
        </text:list-item>
        <text:list-item>
          <text:p text:style-name="P6">Supply chain transparency</text:p>
        </text:list-item>
        <text:list-item>
          <text:p text:style-name="P6">Supplier relationship history</text:p>
        </text:list-item>
        <text:list-item>
          <text:p text:style-name="P6">Supplier certifications (e.g. ISO 9001, ISO 13485)</text:p>
        </text:list-item>
        <text:list-item>
          <text:p text:style-name="P6">Availability of Modern Slavery Statement</text:p>
        </text:list-item>
        <text:list-item>
          <text:p text:style-name="P6">Ethical policies and Supplier Code of Conduct</text:p>
        </text:list-item>
        <text:list-item>
          <text:p text:style-name="P6">Previous supplier performance</text:p>
        </text:list-item>
        <text:list-item>
          <text:p text:style-name="P6">Publicly available information</text:p>
        </text:list-item>
      </text:list>
      <text:p text:style-name="Horizontal_20_Line"/>
      <text:h text:style-name="Heading_20_1" text:outline-level="1">3. Risk Classification</text:h>
      <table:table table:name="Table1" table:style-name="Table1">
        <table:table-column table:style-name="Table1.A"/>
        <table:table-column table:style-name="Table1.B"/>
        <table:table-column table:style-name="Table1.C"/>
        <table:table-header-rows>
          <table:table-row>
            <table:table-cell table:style-name="Table1.A1" office:value-type="string">
              <text:p text:style-name="Table_20_Heading">Risk Level</text:p>
            </table:table-cell>
            <table:table-cell table:style-name="Table1.A1" office:value-type="string">
              <text:p text:style-name="Table_20_Heading">Description</text:p>
            </table:table-cell>
            <table:table-cell table:style-name="Table1.A1" office:value-type="string">
              <text:p text:style-name="Table_20_Heading">Typical Action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Strong_20_Emphasis">Low</text:span></text:p>
          </table:table-cell>
          <table:table-cell table:style-name="Table1.A1" office:value-type="string">
            <text:p text:style-name="Table_20_Contents">UK suppliers, established suppliers, recognised manufacturers, strong quality systems, ethical controls evident</text:p>
          </table:table-cell>
          <table:table-cell table:style-name="Table1.A1" office:value-type="string">
            <text:p text:style-name="Table_20_Contents">Annual review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Medium</text:span></text:p>
          </table:table-cell>
          <table:table-cell table:style-name="Table1.A1" office:value-type="string">
            <text:p text:style-name="Table_20_Contents">International suppliers or suppliers with limited visibility requiring additional monitoring</text:p>
          </table:table-cell>
          <table:table-cell table:style-name="Table1.A1" office:value-type="string">
            <text:p text:style-name="Table_20_Contents">Annual review with additional due diligence where appropriate</text:p>
          </table:table-cell>
        </table:table-row>
        <text:soft-page-break/>
        <table:table-row>
          <table:table-cell table:style-name="Table1.A1" office:value-type="string">
            <text:p text:style-name="Table_20_Contents"><text:span text:style-name="Strong_20_Emphasis">High</text:span></text:p>
          </table:table-cell>
          <table:table-cell table:style-name="Table1.A1" office:value-type="string">
            <text:p text:style-name="Table_20_Contents">Suppliers operating in recognised higher-risk countries, labour-intensive sectors or where concerns have been identified</text:p>
          </table:table-cell>
          <table:table-cell table:style-name="Table1.A1" office:value-type="string">
            <text:p text:style-name="Table_20_Contents">Enhanced due diligence, Managing Director review and increased monitoring</text:p>
          </table:table-cell>
        </table:table-row>
      </table:table>
      <text:p text:style-name="Horizontal_20_Line"/>
      <text:h text:style-name="Heading_20_1" text:outline-level="1">4. Supply Chain Risk Register </text:h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header-rows>
          <table:table-row>
            <table:table-cell table:style-name="Table2.A1" office:value-type="string">
              <text:p text:style-name="Table_20_Heading">Supplier Category</text:p>
            </table:table-cell>
            <table:table-cell table:style-name="Table2.A1" office:value-type="string">
              <text:p text:style-name="Table_20_Heading">Typical Countries</text:p>
            </table:table-cell>
            <table:table-cell table:style-name="Table2.A1" office:value-type="string">
              <text:p text:style-name="Table_20_Heading">Risk Level</text:p>
            </table:table-cell>
            <table:table-cell table:style-name="Table2.A1" office:value-type="string">
              <text:p text:style-name="Table_20_Heading">Controls in Place</text:p>
            </table:table-cell>
            <table:table-cell table:style-name="Table2.A1" office:value-type="string">
              <text:p text:style-name="Table_20_Heading">Review Frequency</text:p>
            </table:table-cell>
          </table:table-row>
        </table:table-header-rows>
        <table:table-row>
          <table:table-cell table:style-name="Table2.A1" office:value-type="string">
            <text:p text:style-name="Table_20_Contents">UK Medical Equipment Manufacturers</text:p>
          </table:table-cell>
          <table:table-cell table:style-name="Table2.A1" office:value-type="string">
            <text:p text:style-name="Table_20_Contents">UK</text:p>
          </table:table-cell>
          <table:table-cell table:style-name="Table2.A1" office:value-type="string">
            <text:p text:style-name="Table_20_Contents">Low</text:p>
          </table:table-cell>
          <table:table-cell table:style-name="Table2.A1" office:value-type="string">
            <text:p text:style-name="P5">Supplier approval, annual review, ISO</text:p>
            <text:p text:style-name="P5"><text:s/>certification where applicable</text:p>
            <text:p text:style-name="P5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UK Service Providers</text:p>
          </table:table-cell>
          <table:table-cell table:style-name="Table2.A1" office:value-type="string">
            <text:p text:style-name="Table_20_Contents">UK</text:p>
          </table:table-cell>
          <table:table-cell table:style-name="Table2.A1" office:value-type="string">
            <text:p text:style-name="Table_20_Contents">Low</text:p>
          </table:table-cell>
          <table:table-cell table:style-name="Table2.A1" office:value-type="string">
            <text:p text:style-name="Table_20_Contents">Supplier approval and annual review</text:p>
            <text:p text:style-name="Table_20_Contents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UK Logistics Providers</text:p>
          </table:table-cell>
          <table:table-cell table:style-name="Table2.A1" office:value-type="string">
            <text:p text:style-name="Table_20_Contents">UK</text:p>
          </table:table-cell>
          <table:table-cell table:style-name="Table2.A1" office:value-type="string">
            <text:p text:style-name="Table_20_Contents">Low</text:p>
          </table:table-cell>
          <table:table-cell table:style-name="Table2.A1" office:value-type="string">
            <text:p text:style-name="Table_20_Contents">Approved supplier process</text:p>
            <text:p text:style-name="Table_20_Contents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EU Manufacturers</text:p>
          </table:table-cell>
          <table:table-cell table:style-name="Table2.A1" office:value-type="string">
            <text:p text:style-name="Table_20_Contents">EU</text:p>
          </table:table-cell>
          <table:table-cell table:style-name="Table2.A1" office:value-type="string">
            <text:p text:style-name="Table_20_Contents">Low / Medium</text:p>
          </table:table-cell>
          <table:table-cell table:style-name="Table2.A1" office:value-type="string">
            <text:p text:style-name="P5">Supplier review, Code of Conduct, supplier </text:p>
            <text:p text:style-name="P5">declarations where appropriate</text:p>
            <text:p text:style-name="P5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North American Manufacturers</text:p>
          </table:table-cell>
          <table:table-cell table:style-name="Table2.A1" office:value-type="string">
            <text:p text:style-name="Table_20_Contents">USA / Canada</text:p>
          </table:table-cell>
          <table:table-cell table:style-name="Table2.A1" office:value-type="string">
            <text:p text:style-name="Table_20_Contents">Low</text:p>
          </table:table-cell>
          <table:table-cell table:style-name="Table2.A1" office:value-type="string">
            <text:p text:style-name="P5">Long-established relationships, supplier review, </text:p>
            <text:p text:style-name="P5">public ethical commitments</text:p>
            <text:p text:style-name="P5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Overseas Manufacturers</text:p>
          </table:table-cell>
          <table:table-cell table:style-name="Table2.A1" office:value-type="string">
            <text:p text:style-name="Table_20_Contents">Various</text:p>
          </table:table-cell>
          <table:table-cell table:style-name="Table2.A1" office:value-type="string">
            <text:p text:style-name="Table_20_Contents">Medium</text:p>
          </table:table-cell>
          <table:table-cell table:style-name="Table2.A1" office:value-type="string">
            <text:p text:style-name="Table_20_Contents">Enhanced due diligence where appropriate</text:p>
            <text:p text:style-name="Table_20_Contents"/>
          </table:table-cell>
          <table:table-cell table:style-name="Table2.A1" office:value-type="string">
            <text:p text:style-name="Table_20_Contents">Annual</text:p>
          </table:table-cell>
        </table:table-row>
        <table:table-row>
          <table:table-cell table:style-name="Table2.A1" office:value-type="string">
            <text:p text:style-name="Table_20_Contents">Suppliers operating in recognised higher-risk regions</text:p>
          </table:table-cell>
          <table:table-cell table:style-name="Table2.A1" office:value-type="string">
            <text:p text:style-name="Table_20_Contents">Various</text:p>
          </table:table-cell>
          <table:table-cell table:style-name="Table2.A1" office:value-type="string">
            <text:p text:style-name="Table_20_Contents">High</text:p>
          </table:table-cell>
          <table:table-cell table:style-name="Table2.A1" office:value-type="string">
            <text:p text:style-name="P5">Enhanced due diligence, management review, </text:p>
            <text:p text:style-name="P5">ongoing monitoring</text:p>
            <text:p text:style-name="P5"/>
          </table:table-cell>
          <table:table-cell table:style-name="Table2.A1" office:value-type="string">
            <text:p text:style-name="Table_20_Contents">At least annually</text:p>
          </table:table-cell>
        </table:table-row>
      </table:table>
      <text:p text:style-name="Text_20_body"/>
      <text:h text:style-name="Heading_20_2" text:outline-level="2"><text:soft-page-break/>4.1 Current Supply Chain Risk Profile </text:h>
      <text:p text:style-name="Text_20_body"/>
      <text:p text:style-name="P12">Based on the current supplier base, Viamed Ltd considers:</text:p>
      <text:p text:style-name="P12">• The majority of approved suppliers to present a Low modern slavery risk.</text:p>
      <text:p text:style-name="P12">• A small proportion of suppliers may require Medium risk classification due to overseas manufacturing or reduced supply chain visibility.</text:p>
      <text:p text:style-name="P12">• Any supplier identified as High risk is subject to enhanced due diligence, increased monitoring and management oversight.</text:p>
      <text:p text:style-name="P12"/>
      <text:p text:style-name="P12">The overall residual modern slavery risk within the approved supplier base is currently assessed as Low.</text:p>
      <text:list xml:id="list66216636" text:style-name="L5">
        <text:list-header>
          <text:p text:style-name="P4"/>
        </text:list-header>
      </text:list>
      <text:p text:style-name="P3"/>
      <text:h text:style-name="P2" text:outline-level="1"/>
      <text:h text:style-name="Heading_20_1" text:outline-level="1">5. Monitoring</text:h>
      <text:p text:style-name="Text_20_body">The Purchasing function shall:</text:p>
      <text:list text:style-name="L2">
        <text:list-item>
          <text:p text:style-name="P7">review supplier risks annually;</text:p>
        </text:list-item>
        <text:list-item>
          <text:p text:style-name="P7">update risk classifications where necessary;</text:p>
        </text:list-item>
        <text:list-item>
          <text:p text:style-name="P7">record significant changes;</text:p>
        </text:list-item>
        <text:list-item>
          <text:p text:style-name="P7">identify suppliers requiring additional due diligence;</text:p>
        </text:list-item>
        <text:list-item>
          <text:p text:style-name="P7">escalate significant concerns to the Managing Director.</text:p>
        </text:list-item>
      </text:list>
      <text:p text:style-name="Text_20_body">Risk classifications may change following:</text:p>
      <text:list text:style-name="L3">
        <text:list-item>
          <text:p text:style-name="P8"><text:soft-page-break/>supplier reviews;</text:p>
        </text:list-item>
        <text:list-item>
          <text:p text:style-name="P8">changes in manufacturing location;</text:p>
        </text:list-item>
        <text:list-item>
          <text:p text:style-name="P8">legislative developments;</text:p>
        </text:list-item>
        <text:list-item>
          <text:p text:style-name="P8">supplier performance;</text:p>
        </text:list-item>
        <text:list-item>
          <text:p text:style-name="P8">ethical concerns;</text:p>
        </text:list-item>
        <text:list-item>
          <text:p text:style-name="P8">publicly available information.</text:p>
        </text:list-item>
      </text:list>
      <text:p text:style-name="Horizontal_20_Line"/>
      <text:h text:style-name="Heading_20_1" text:outline-level="1">6. Escalation</text:h>
      <text:p text:style-name="Text_20_body">Where concerns are identified the following actions may be taken:</text:p>
      <text:list text:style-name="L4">
        <text:list-item>
          <text:p text:style-name="P9">obtain additional information;</text:p>
        </text:list-item>
        <text:list-item>
          <text:p text:style-name="P9">request corrective actions;</text:p>
        </text:list-item>
        <text:list-item>
          <text:p text:style-name="P9">increase monitoring;</text:p>
        </text:list-item>
        <text:list-item>
          <text:p text:style-name="P9">revise supplier risk classification;</text:p>
        </text:list-item>
        <text:list-item>
          <text:p text:style-name="P9">escalate to the Managing Director;</text:p>
        </text:list-item>
        <text:list-item>
          <text:p text:style-name="P9">suspend or remove supplier where risks cannot be satisfactorily managed.</text:p>
        </text:list-item>
      </text:list>
      <text:p text:style-name="Horizontal_20_Line"/>
      <text:h text:style-name="Heading_20_1" text:outline-level="1">7. Annual Review</text:h>
      <text:p text:style-name="Text_20_body">This register shall be reviewed:</text:p>
      <text:list text:continue-list="list66216636" text:style-name="L5">
        <text:list-item>
          <text:p text:style-name="P10">as part of the annual Supplier Review Programme;</text:p>
        </text:list-item>
        <text:list-item>
          <text:p text:style-name="P10"><text:soft-page-break/>during the annual Management Review;</text:p>
        </text:list-item>
        <text:list-item>
          <text:p text:style-name="P10">following significant changes affecting supplier risk.</text:p>
        </text:list-item>
      </text:list>
      <text:p text:style-name="Horizontal_20_Line"/>
      <text:h text:style-name="Heading_20_1" text:outline-level="1">8. Related Documents</text:h>
      <text:p text:style-name="Text_20_body">This register supports:</text:p>
      <text:list text:style-name="L6">
        <text:list-item>
          <text:p text:style-name="P11">Modern Slavery Prevention and Due Diligence Procedure</text:p>
        </text:list-item>
        <text:list-item>
          <text:p text:style-name="P11">Modern Slavery Statement</text:p>
        </text:list-item>
        <text:list-item>
          <text:p text:style-name="P11">Supplier Code of Conduct</text:p>
        </text:list-item>
        <text:list-item>
          <text:p text:style-name="P11">Purchasing Practices and Ethical Sourcing Risk Assessment</text:p>
        </text:list-item>
        <text:list-item>
          <text:p text:style-name="P11">Supplier Reviews</text:p>
        </text:list-item>
        <text:list-item>
          <text:p text:style-name="P11">Supplier Engagement Log</text:p>
        </text:list-item>
        <text:list-item>
          <text:p text:style-name="P11">Management Review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29T16:14:14.570000000</meta:creation-date>
    <dc:date>2026-06-29T16:33:46.111000000</dc:date>
    <meta:editing-duration>PT19M28S</meta:editing-duration>
    <meta:editing-cycles>6</meta:editing-cycles>
    <meta:generator>LibreOffice/7.6.2.1$Windows_X86_64 LibreOffice_project/56f7684011345957bbf33a7ee678afaf4d2ba333</meta:generator>
    <meta:print-date>2026-06-29T16:32:10.692000000</meta:print-date>
    <meta:document-statistic meta:table-count="2" meta:image-count="0" meta:object-count="0" meta:page-count="6" meta:paragraph-count="124" meta:word-count="575" meta:character-count="4032" meta:non-whitespace-character-count="3612"/>
  </office:meta>
</office:document-meta>
</file>