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P2" style:family="paragraph" style:parent-style-name="Standard">
      <style:paragraph-properties fo:text-align="start" style:justify-single-word="false"/>
      <style:text-properties fo:font-size="12pt" fo:font-weight="bold" officeooo:paragraph-rsid="001ff582" style:font-size-asian="12pt" style:font-weight-asian="bold" style:font-size-complex="12pt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P4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5" style:family="paragraph" style:parent-style-name="Standard">
      <style:paragraph-properties fo:text-align="center" style:justify-single-word="false"/>
      <style:text-properties fo:font-size="10pt" fo:font-weight="bold" officeooo:rsid="0017473a" officeooo:paragraph-rsid="001ff8f1" style:font-size-asian="10pt" style:font-weight-asian="bold" style:font-size-complex="10pt" style:font-weight-complex="bold"/>
    </style:style>
    <style:style style:name="P6" style:family="paragraph" style:parent-style-name="Standard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7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font-name="Arial" fo:font-size="10pt" fo:letter-spacing="normal" fo:font-style="normal" fo:font-weight="bold" officeooo:rsid="0017473a" officeooo:paragraph-rsid="001ff8f1" style:font-size-asian="10pt" style:font-weight-asian="bold" style:font-size-complex="10pt" style:font-weight-complex="bold"/>
    </style:style>
    <style:style style:name="P8" style:family="paragraph" style:parent-style-name="Footer">
      <style:text-properties officeooo:rsid="002d1308" officeooo:paragraph-rsid="002d1308"/>
    </style:style>
    <style:style style:name="P9" style:family="paragraph" style:parent-style-name="Standard">
      <style:paragraph-properties fo:text-align="start" style:justify-single-word="false"/>
      <style:text-properties fo:font-size="12pt" fo:font-weight="bold" officeooo:paragraph-rsid="001ff582" style:font-size-asian="12pt" style:font-weight-asian="bold" style:font-size-complex="12pt" style:font-weight-complex="bold"/>
    </style:style>
    <style:style style:name="P10" style:family="paragraph" style:parent-style-name="Text_20_body">
      <style:text-properties fo:font-size="8pt" style:font-size-asian="8pt" style:font-size-complex="8pt"/>
    </style:style>
    <style:style style:name="P11" style:family="paragraph" style:parent-style-name="Text_20_body">
      <style:paragraph-properties fo:text-align="start" style:justify-single-word="false"/>
      <style:text-properties style:font-name="Liberation Serif" fo:font-size="10pt" fo:font-weight="bold" officeooo:rsid="0000e07a" officeooo:paragraph-rsid="001ff582" style:font-size-asian="10pt" style:font-weight-asian="bold" style:font-size-complex="10pt" style:font-weight-complex="bold"/>
    </style:style>
    <style:style style:name="P12" style:family="paragraph" style:parent-style-name="Text_20_body">
      <style:paragraph-properties fo:text-align="start" style:justify-single-word="false"/>
      <style:text-properties style:font-name="Liberation Serif" fo:font-size="10pt" style:font-size-asian="10pt" style:font-size-complex="10pt"/>
    </style:style>
    <style:style style:name="P13" style:family="paragraph" style:parent-style-name="Text_20_body">
      <style:text-properties fo:font-variant="normal" fo:text-transform="none" fo:color="#000000" loext:opacity="100%" style:font-name="Arial" fo:font-size="10pt" fo:letter-spacing="normal" fo:font-style="normal" fo:font-weight="normal" officeooo:rsid="0000e921" style:font-size-asian="10pt" style:font-weight-asian="bold" style:font-size-complex="10pt" style:font-weight-complex="bold"/>
    </style:style>
    <style:style style:name="T1" style:family="text">
      <style:text-properties fo:font-variant="normal" fo:text-transform="none" fo:color="#000000" loext:opacity="100%" style:font-name="Arial" fo:letter-spacing="normal" fo:font-style="normal" fo:font-weight="normal"/>
    </style:style>
    <style:style style:name="T2" style:family="text">
      <style:text-properties fo:font-variant="normal" fo:text-transform="none" fo:color="#000000" loext:opacity="100%" style:font-name="Arial" fo:letter-spacing="normal" fo:font-style="normal" fo:font-weight="normal" officeooo:rsid="0000e921"/>
    </style:style>
    <style:style style:name="T3" style:family="text">
      <style:text-properties fo:font-variant="normal" fo:text-transform="none" fo:color="#000000" loext:opacity="100%" fo:letter-spacing="normal" fo:font-style="normal" fo:font-weight="normal" officeooo:rsid="0000e921"/>
    </style:style>
    <style:style style:name="T4" style:family="text">
      <style:text-properties officeooo:rsid="0021b38c"/>
    </style:style>
    <style:style style:name="T5" style:family="text">
      <style:text-properties style:font-name="Liberation Serif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P1">VIAMED Ltd,</text:p>
      <text:p text:style-name="P1"/>
      <text:p text:style-name="P1">Scope</text:p>
      <text:p text:style-name="P1"/>
      <text:p text:style-name="P1">ISO 13485:2016</text:p>
      <text:p text:style-name="P3"/>
      <text:p text:style-name="P2">Operates a Quality Management System which complies with the requirements of ISO 13485:2016 for the following scope: </text:p>
      <text:p text:style-name="P2"/>
      <text:p text:style-name="P2">Distribution <text:span text:style-name="T4">and Service </text:span>of CE marked products from other manufacturers. </text:p>
      <text:p text:style-name="P2"/>
      <text:p text:style-name="P4">Including the Product Ranges:</text:p>
      <text:p text:style-name="P6"/>
      <text:p text:style-name="P11"><text:span text:style-name="T3">Oxygen Sensors, Oxygen Monitors and Associated Accessories for Medical, Veterinary, Automotive and Industrial Applications.</text:span></text:p>
      <text:p text:style-name="P12">Oxygen Monitoring Products and Accessories including Oxygen Sensors, Oxygen Monitors, Analysers, Flow Sensors and Associated Accessories for Medical, Veterinary, Automotive and Industrial Applications.</text:p>
      <text:p text:style-name="P12">Patient Monitoring Products and Accessories including Pulse Oximetry, Capnography, Temperature Monitoring, Neuromuscular Monitoring, Blood Pressure Monitoring, ECG Monitoring, EEG/BIS Monitoring and Associated Accessories.</text:p>
      <text:p text:style-name="P12">Respiratory Care Products and Accessories including Medical Gas Equipment, Flowmeters, Blenders, Patient Circuits, Breathing Circuit Accessories, Medical Gas Hoses, Connectors, Adaptors, Sampling Lines, Cannulae and Associated Accessories.</text:p>
      <text:p text:style-name="P12">Suction Products and Accessories including Suction Controllers, Suction Jars, Tubing, Canisters, Liners and Associated Accessories.</text:p>
      <text:p text:style-name="P12">Neonatal, Paediatric and Critical Care Products and Accessories including Phototherapy Products, NeoPEEP Devices, Patient Identification Products, Positioning Products and Associated Accessories.</text:p>
      <text:p text:style-name="P12">Flow Measurement Products and Accessories including Flow Sensors, OEM Monitoring Modules and Associated Accessories.</text:p>
      <text:p text:style-name="P12">Airway Management Products and Accessories.</text:p>
      <text:p text:style-name="P12">Medical Device Mounting Systems and Accessories including Mounting Brackets, Clamps, Mounting Plates and Associated Accessories.</text:p>
      <text:p text:style-name="P12">Foetal Monitoring Products and Accessories.</text:p>
      <text:p text:style-name="P12">Gas Detection and Analysis Products and Accessories including Oxygen, Carbon Monoxide, Nitric Oxide and Nitrogen Dioxide Monitoring Products.</text:p>
      <text:p text:style-name="P12">Breath Analysis Products and Accessories.</text:p>
      <text:p text:style-name="P12">Service, Maintenance and Repair of Applicable CE Marked Products Supplied by Other Manufacturers.</text:p>
      <text:p text:style-name="P13"/>
      <text:p text:style-name="P5">For Exclusions to ISO 13485:2016 See</text:p>
      <text:p text:style-name="P7">VM3COP02.01 Exclusions to Viamed ISO13485:2016 boundaries of ISO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GB" style:letter-kerning="true" style:font-name-asian="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GB" style:letter-kerning="true" style:font-name-asian="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text-properties officeooo:rsid="002d1308" officeooo:paragraph-rsid="002d1308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22/06/2026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7-09-27T20:26:25.647000000</meta:creation-date>
    <dc:date>2026-06-22T13:28:28.161634335</dc:date>
    <meta:editing-duration>PT38M33S</meta:editing-duration>
    <meta:editing-cycles>22</meta:editing-cycles>
    <meta:generator>LibreOffice/24.2.7.2$Linux_X86_64 LibreOffice_project/420$Build-2</meta:generator>
    <meta:print-date>2026-06-22T13:17:42.441453742</meta:print-date>
    <meta:printed-by>PDF files</meta:printed-by>
    <meta:document-statistic meta:table-count="0" meta:image-count="0" meta:object-count="0" meta:page-count="1" meta:paragraph-count="22" meta:word-count="249" meta:character-count="2079" meta:non-whitespace-character-count="1850"/>
  </office:meta>
</office:document-meta>
</file>