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31B00000073048D595B68D26F03.jpg" manifest:media-type="image/jpeg"/>
  <manifest:file-entry manifest:full-path="Pictures/1000000000000373000000DC6B271481B17B67B7.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OpenSymbol1" svg:font-family="OpenSymbol" style:font-family-generic="system" style:font-pitch="variable"/>
  </office:font-face-decls>
  <office:automatic-styles>
    <style:style style:name="P1" style:family="paragraph" style:parent-style-name="Text_20_body">
      <style:text-properties style:font-name="Arial1" fo:font-size="11pt" style:font-size-asian="11pt" style:font-size-complex="11pt"/>
    </style:style>
    <style:style style:name="P2" style:family="paragraph" style:parent-style-name="Heading_20_1">
      <style:paragraph-properties fo:text-align="center" style:justify-single-word="false"/>
    </style:style>
    <style:style style:name="P3" style:family="paragraph" style:parent-style-name="Heading_20_2">
      <style:paragraph-properties fo:text-align="center" style:justify-single-word="false"/>
      <style:text-properties style:font-name="Arial1" fo:font-size="11pt" style:text-underline-style="solid" style:text-underline-width="auto" style:text-underline-color="font-color" style:font-size-asian="11pt" style:font-size-complex="11pt"/>
    </style:style>
    <style:style style:name="P4" style:family="paragraph" style:parent-style-name="Heading_20_2">
      <style:paragraph-properties fo:text-align="center" style:justify-single-word="false"/>
    </style:style>
    <style:style style:name="P5" style:family="paragraph" style:parent-style-name="Text_20_body" style:list-style-name="L1"/>
    <style:style style:name="P6" style:family="paragraph" style:parent-style-name="Text_20_body" style:list-style-name="L1">
      <style:paragraph-properties fo:margin-top="0cm" fo:margin-bottom="0cm" style:contextual-spacing="false"/>
    </style:style>
    <style:style style:name="P7" style:family="paragraph" style:parent-style-name="Text_20_body" style:list-style-name="L2"/>
    <style:style style:name="P8" style:family="paragraph" style:parent-style-name="Text_20_body" style:list-style-name="L2">
      <style:paragraph-properties fo:margin-top="0cm" fo:margin-bottom="0cm" style:contextual-spacing="false"/>
    </style:style>
    <style:style style:name="P9" style:family="paragraph" style:parent-style-name="Text_20_body" style:list-style-name="L3"/>
    <style:style style:name="P10" style:family="paragraph" style:parent-style-name="Text_20_body" style:list-style-name="L3">
      <style:paragraph-properties fo:margin-top="0cm" fo:margin-bottom="0cm" style:contextual-spacing="false"/>
    </style:style>
    <style:style style:name="P11" style:family="paragraph" style:parent-style-name="Text_20_body" style:list-style-name="L4"/>
    <style:style style:name="P12" style:family="paragraph" style:parent-style-name="Text_20_body" style:list-style-name="L4">
      <style:paragraph-properties fo:margin-top="0cm" fo:margin-bottom="0cm" style:contextual-spacing="false"/>
    </style:style>
    <style:style style:name="P13" style:family="paragraph" style:parent-style-name="Text_20_body" style:list-style-name="L5"/>
    <style:style style:name="P14" style:family="paragraph" style:parent-style-name="Text_20_body" style:list-style-name="L5">
      <style:paragraph-properties fo:margin-top="0cm" fo:margin-bottom="0cm" style:contextual-spacing="false"/>
    </style:style>
    <style:style style:name="P15" style:family="paragraph" style:parent-style-name="Text_20_body" style:list-style-name="L6"/>
    <style:style style:name="P16" style:family="paragraph" style:parent-style-name="Text_20_body" style:list-style-name="L6">
      <style:paragraph-properties fo:margin-top="0cm" fo:margin-bottom="0cm" style:contextual-spacing="false"/>
    </style:style>
    <style:style style:name="P17" style:family="paragraph" style:parent-style-name="Text_20_body" style:list-style-name="L7"/>
    <style:style style:name="P18" style:family="paragraph" style:parent-style-name="Text_20_body" style:list-style-name="L7">
      <style:paragraph-properties fo:margin-top="0cm" fo:margin-bottom="0cm" style:contextual-spacing="false"/>
      <style:text-properties officeooo:paragraph-rsid="00277af9"/>
    </style:style>
    <style:style style:name="P19" style:family="paragraph" style:parent-style-name="Text_20_body" style:list-style-name="L7">
      <style:paragraph-properties fo:margin-top="0cm" fo:margin-bottom="0cm" style:contextual-spacing="false"/>
    </style:style>
    <style:style style:name="P20" style:family="paragraph" style:parent-style-name="Text_20_body" style:list-style-name="L8"/>
    <style:style style:name="P21" style:family="paragraph" style:parent-style-name="Text_20_body" style:list-style-name="L8">
      <style:paragraph-properties fo:margin-top="0cm" fo:margin-bottom="0cm" style:contextual-spacing="false"/>
    </style:style>
    <style:style style:name="P22" style:family="paragraph" style:parent-style-name="Text_20_body" style:list-style-name="L9"/>
    <style:style style:name="P23" style:family="paragraph" style:parent-style-name="Text_20_body" style:list-style-name="L9">
      <style:paragraph-properties fo:margin-top="0cm" fo:margin-bottom="0cm" style:contextual-spacing="false"/>
    </style:style>
    <style:style style:name="P24" style:family="paragraph" style:parent-style-name="Text_20_body" style:list-style-name="L10"/>
    <style:style style:name="P25" style:family="paragraph" style:parent-style-name="Text_20_body" style:list-style-name="L10">
      <style:paragraph-properties fo:margin-top="0cm" fo:margin-bottom="0cm" style:contextual-spacing="false"/>
    </style:style>
    <style:style style:name="P26" style:family="paragraph" style:parent-style-name="Text_20_body" style:list-style-name="L11"/>
    <style:style style:name="P27" style:family="paragraph" style:parent-style-name="Text_20_body" style:list-style-name="L11">
      <style:paragraph-properties fo:margin-top="0cm" fo:margin-bottom="0cm" style:contextual-spacing="false"/>
    </style:style>
    <style:style style:name="P28" style:family="paragraph" style:parent-style-name="Text_20_body" style:list-style-name="L12"/>
    <style:style style:name="P29" style:family="paragraph" style:parent-style-name="Text_20_body" style:list-style-name="L12">
      <style:paragraph-properties fo:margin-top="0cm" fo:margin-bottom="0cm" style:contextual-spacing="false"/>
    </style:style>
    <style:style style:name="P30" style:family="paragraph" style:parent-style-name="Text_20_body" style:list-style-name="L13"/>
    <style:style style:name="P31" style:family="paragraph" style:parent-style-name="Text_20_body" style:list-style-name="L13">
      <style:paragraph-properties fo:margin-top="0cm" fo:margin-bottom="0cm" style:contextual-spacing="false"/>
    </style:style>
    <style:style style:name="P32" style:family="paragraph" style:parent-style-name="Text_20_body" style:list-style-name="L14"/>
    <style:style style:name="P33" style:family="paragraph" style:parent-style-name="Text_20_body" style:list-style-name="L14">
      <style:paragraph-properties fo:margin-top="0cm" fo:margin-bottom="0cm" style:contextual-spacing="false"/>
    </style:style>
    <style:style style:name="P34" style:family="paragraph" style:parent-style-name="Text_20_body" style:list-style-name="L15"/>
    <style:style style:name="P35" style:family="paragraph" style:parent-style-name="Text_20_body" style:list-style-name="L15">
      <style:paragraph-properties fo:margin-top="0cm" fo:margin-bottom="0cm" style:contextual-spacing="false"/>
    </style:style>
    <style:style style:name="P36" style:family="paragraph" style:parent-style-name="Text_20_body" style:list-style-name="L16"/>
    <style:style style:name="P37" style:family="paragraph" style:parent-style-name="Text_20_body" style:list-style-name="L16">
      <style:paragraph-properties fo:margin-top="0cm" fo:margin-bottom="0cm" style:contextual-spacing="false"/>
    </style:style>
    <style:style style:name="P38" style:family="paragraph" style:parent-style-name="Text_20_body" style:list-style-name="L17"/>
    <style:style style:name="P39" style:family="paragraph" style:parent-style-name="Text_20_body" style:list-style-name="L17">
      <style:paragraph-properties fo:margin-top="0cm" fo:margin-bottom="0cm" style:contextual-spacing="false"/>
    </style:style>
    <style:style style:name="P40" style:family="paragraph" style:parent-style-name="Text_20_body" style:list-style-name="L18"/>
    <style:style style:name="P41" style:family="paragraph" style:parent-style-name="Text_20_body" style:list-style-name="L19"/>
    <style:style style:name="P42" style:family="paragraph" style:parent-style-name="Text_20_body" style:list-style-name="L20"/>
    <style:style style:name="P43" style:family="paragraph" style:parent-style-name="Text_20_body" style:list-style-name="L21"/>
    <style:style style:name="P44" style:family="paragraph" style:parent-style-name="Text_20_body" style:list-style-name="L22"/>
    <style:style style:name="P45" style:family="paragraph" style:parent-style-name="Text_20_body" style:list-style-name="L23"/>
    <style:style style:name="P46" style:family="paragraph" style:parent-style-name="Text_20_body" style:list-style-name="L24"/>
    <style:style style:name="P47" style:family="paragraph" style:parent-style-name="Text_20_body" style:list-style-name="L25"/>
    <style:style style:name="P48" style:family="paragraph" style:parent-style-name="Text_20_body" style:list-style-name="L26"/>
    <style:style style:name="P49" style:family="paragraph" style:parent-style-name="Text_20_body" style:list-style-name="L27"/>
    <style:style style:name="P50" style:family="paragraph" style:parent-style-name="Text_20_body" style:list-style-name="L28"/>
    <style:style style:name="P51" style:family="paragraph" style:parent-style-name="Text_20_body" style:list-style-name="L29"/>
    <style:style style:name="P52" style:family="paragraph" style:parent-style-name="Text_20_body">
      <style:text-properties officeooo:paragraph-rsid="0029a7f2"/>
    </style:style>
    <style:style style:name="P53" style:family="paragraph">
      <loext:graphic-properties draw:fill="none"/>
    </style:style>
    <style:style style:name="T1" style:family="text">
      <style:text-properties officeooo:rsid="0023941e"/>
    </style:style>
    <style:style style:name="T2" style:family="text">
      <style:text-properties officeooo:rsid="00259761"/>
    </style:style>
    <style:style style:name="T3" style:family="text">
      <style:text-properties style:text-underline-style="solid" style:text-underline-width="auto" style:text-underline-color="font-color"/>
    </style:style>
    <style:style style:name="T4" style:family="text">
      <style:text-properties officeooo:rsid="002ac5a4"/>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style:style style:name="gr1" style:family="graphic">
      <style:graphic-properties draw:stroke="none" draw:marker-start="" draw:marker-end="" draw:fill="none" draw:textarea-horizontal-align="left" draw:textarea-vertical-align="top" draw:auto-grow-height="true" draw:auto-grow-width="true" fo:min-height="0cm" fo:min-width="0cm" fo:padding-top="0cm" fo:padding-bottom="0cm" fo:padding-left="0cm" fo:padding-right="0cm" style:mirror="non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3" text:outline-level="2"><draw:frame text:anchor-type="paragraph" draw:z-index="0" draw:name="Image 1" draw:style-name="gr1" draw:text-style-name="P53" svg:width="21.002cm" svg:height="3.04cm" svg:x="8.498cm" svg:y="-2cm"><draw:image xlink:href="Pictures/100000000000031B00000073048D595B68D26F03.jpg" xlink:type="simple" xlink:show="embed" xlink:actuate="onLoad" draw:mime-type="image/jpeg"><text:p/></draw:image></draw:frame></text:h>
      <text:h text:style-name="P4" text:outline-level="2"><text:span text:style-name="Strong_20_Emphasis"/></text:h>
      <text:h text:style-name="P2" text:outline-level="1"><text:span text:style-name="Strong_20_Emphasis"><text:span text:style-name="T3">Viamed Ltd Modern Slavery Statement</text:span></text:span></text:h>
      <text:h text:style-name="Heading_20_2" text:outline-level="2">1. Introduction</text:h>
      <text:p text:style-name="Text_20_body">Viamed Ltd is committed to conducting its business responsibly and maintaining the highest ethical standards throughout its operations and supply chains. We recognise our responsibility under the Modern Slavery Act 2015 and are committed to preventing modern slavery, forced labour, child labour and human trafficking in all aspects of our business.</text:p>
      <text:p text:style-name="Text_20_body">Although Viamed Ltd is not legally required to publish a Modern Slavery Statement under Section 54 of the Modern Slavery Act 2015, we have chosen to do so voluntarily as part of our commitment to responsible business practices, continual improvement and support of NHS procurement requirements.</text:p>
      <text:p text:style-name="Text_20_body">This statement outlines the steps taken during the financial year ending <text:span text:style-name="Strong_20_Emphasis">31 December 2025</text:span> to identify, assess, monitor and mitigate modern slavery risks.</text:p>
      <text:p text:style-name="Horizontal_20_Line"/>
      <text:h text:style-name="Heading_20_2" text:outline-level="2">2. Our Business and Supply Chains</text:h>
      <text:p text:style-name="Text_20_body">Viamed Ltd is a UK-based supplier of medical equipment, oxygen monitoring systems, sensors and associated products supplied to the NHS, private healthcare providers and other organisations.</text:p>
      <text:p text:style-name="Text_20_body">Our activities include:</text:p>
      <text:list text:style-name="L18">
        <text:list-item>
          <text:p text:style-name="P40">Supply and distribution of medical equipment</text:p>
        </text:list-item>
        <text:list-item>
          <text:p text:style-name="P40">Limited manufacture of specialist electronic simulators and support equipment</text:p>
        </text:list-item>
        <text:list-item>
          <text:p text:style-name="P40">Servicing, calibration and repair of medical equipment</text:p>
        </text:list-item>
        <text:list-item>
          <text:p text:style-name="P40">Procurement from UK and international suppliers</text:p>
        </text:list-item>
      </text:list>
      <text:p text:style-name="Text_20_body">Viamed Ltd:</text:p>
      <text:list text:style-name="L19">
        <text:list-item>
          <text:p text:style-name="P41">Employs approximately 18 people</text:p>
        </text:list-item>
        <text:list-item>
          <text:p text:style-name="P41">Operates primarily within the United Kingdom</text:p>
        </text:list-item>
        <text:list-item>
          <text:p text:style-name="P41">Sources products from both UK and international suppliers</text:p>
        </text:list-item>
        <text:list-item>
          <text:p text:style-name="P41">Acts primarily as a distributor with limited manufacturing activities</text:p>
        </text:list-item>
      </text:list>
      <text:p text:style-name="Text_20_body">We recognise that modern slavery risks are generally higher within upstream manufacturing supply chains and international sourcing than within our own direct operations.</text:p>
      <text:p text:style-name="Horizontal_20_Line"/>
      <text:h text:style-name="Heading_20_2" text:outline-level="2"><text:soft-page-break/>3. Governance, Policies and Management System </text:h>
      <text:p text:style-name="Text_20_body">Modern slavery prevention forms part of Viamed Ltd's wider management system.</text:p>
      <text:p text:style-name="Text_20_body">The company has implemented and maintains:</text:p>
      <text:list text:style-name="L20">
        <text:list-item>
          <text:p text:style-name="P42">Modern Slavery Prevention and Due Diligence Procedure</text:p>
        </text:list-item>
        <text:list-item>
          <text:p text:style-name="P42">Supplier Code of Conduct</text:p>
        </text:list-item>
        <text:list-item>
          <text:p text:style-name="P42">Purchasing Practices and Ethical Sourcing Risk Assessment</text:p>
        </text:list-item>
        <text:list-item>
          <text:p text:style-name="P42">Supply Chain Modern Slavery Risk Register</text:p>
        </text:list-item>
        <text:list-item>
          <text:p text:style-name="P42">Anti-Bribery and Corruption Policy</text:p>
        </text:list-item>
      </text:list>
      <text:p text:style-name="Text_20_body">These documents establish the company's approach to:</text:p>
      <text:list text:style-name="L21">
        <text:list-item>
          <text:p text:style-name="P43">preventing forced labour, child labour and exploitation;</text:p>
        </text:list-item>
        <text:list-item>
          <text:p text:style-name="P43">responsible sourcing;</text:p>
        </text:list-item>
        <text:list-item>
          <text:p text:style-name="P43">supplier due diligence;</text:p>
        </text:list-item>
        <text:list-item>
          <text:p text:style-name="P43">risk assessment;</text:p>
        </text:list-item>
        <text:list-item>
          <text:p text:style-name="P43">ethical purchasing practices;</text:p>
        </text:list-item>
        <text:list-item>
          <text:p text:style-name="P43">supplier monitoring;</text:p>
        </text:list-item>
        <text:list-item>
          <text:p text:style-name="P43">continual improvement.</text:p>
        </text:list-item>
      </text:list>
      <text:p text:style-name="Text_20_body">These documents are approved by senior management, communicated internally and reviewed annually.</text:p>
      <text:p text:style-name="Horizontal_20_Line"/>
      <text:h text:style-name="Heading_20_2" text:outline-level="2">4. Risk Assessment</text:h>
      <text:p text:style-name="Text_20_body">Viamed Ltd adopts a proportionate risk-based approach to identifying and managing modern slavery risks.</text:p>
      <text:p text:style-name="Text_20_body">Risk assessments consider factors including:</text:p>
      <text:list text:style-name="L22">
        <text:list-item>
          <text:p text:style-name="P44">country of manufacture;</text:p>
        </text:list-item>
        <text:list-item>
          <text:p text:style-name="P44">country of supplier;</text:p>
        </text:list-item>
        <text:list-item>
          <text:p text:style-name="P44">labour intensity;</text:p>
        </text:list-item>
        <text:list-item>
          <text:p text:style-name="P44">sector risk;</text:p>
        </text:list-item>
        <text:list-item>
          <text:p text:style-name="P44">supply chain transparency;</text:p>
        </text:list-item>
        <text:list-item>
          <text:p text:style-name="P44">supplier history;</text:p>
        </text:list-item>
        <text:list-item>
          <text:p text:style-name="P44">publicly available information;</text:p>
        </text:list-item>
        <text:list-item>
          <text:p text:style-name="P44">supplier certifications.</text:p>
        </text:list-item>
      </text:list>
      <text:p text:style-name="Text_20_body"><text:soft-page-break/>Modern slavery risks are recognised as being more likely to occur within upstream manufacturing supply chains and international sourcing.</text:p>
      <text:p text:style-name="Text_20_body">To support this approach, Viamed Ltd has established a <text:span text:style-name="Strong_20_Emphasis">Supply Chain Modern Slavery Risk Register</text:span>, enabling suppliers and supplier categories to be assessed according to risk and monitored through the annual supplier review programme.</text:p>
      <text:p text:style-name="Text_20_body">The overall residual modern slavery risk within the approved supplier base is currently assessed as <text:span text:style-name="Strong_20_Emphasis">Low</text:span>.</text:p>
      <text:p text:style-name="Horizontal_20_Line"/>
      <text:h text:style-name="Heading_20_2" text:outline-level="2">5. Due Diligence Processes</text:h>
      <text:p text:style-name="Text_20_body">Viamed Ltd operates a documented Modern Slavery Prevention and Due Diligence Procedure which establishes a structured approach to supplier assessment and monitoring.</text:p>
      <text:p text:style-name="Text_20_body">Our due diligence activities include:</text:p>
      <text:list text:style-name="L23">
        <text:list-item>
          <text:p text:style-name="P45">supplier approval processes;</text:p>
        </text:list-item>
        <text:list-item>
          <text:p text:style-name="P45">annual supplier reviews;</text:p>
        </text:list-item>
        <text:list-item>
          <text:p text:style-name="P45">supplier risk assessment;</text:p>
        </text:list-item>
        <text:list-item>
          <text:p text:style-name="P45">supplier risk classification;</text:p>
        </text:list-item>
        <text:list-item>
          <text:p text:style-name="P45">review of supplier certifications (including ISO certifications where appropriate);</text:p>
        </text:list-item>
        <text:list-item>
          <text:p text:style-name="P45">review of supplier Modern Slavery Statements or equivalent ethical policies where available; </text:p>
        </text:list-item>
        <text:list-item>
          <text:p text:style-name="P45">Supplier Code of Conduct;</text:p>
        </text:list-item>
        <text:list-item>
          <text:p text:style-name="P45">ethical sourcing requirements;</text:p>
        </text:list-item>
        <text:list-item>
          <text:p text:style-name="P45">enhanced due diligence where proportionate.</text:p>
        </text:list-item>
      </text:list>
      <text:p text:style-name="Text_20_body">Supplier risk classifications are reviewed periodically and may be updated following supplier reviews, changes in sourcing arrangements or new information becoming available.</text:p>
      <text:p text:style-name="Horizontal_20_Line"/>
      <text:h text:style-name="Heading_20_2" text:outline-level="2">6. Supplier Engagement and Expectations</text:h>
      <text:p text:style-name="Text_20_body">Viamed Ltd expects suppliers to:</text:p>
      <text:list text:style-name="L24">
        <text:list-item>
          <text:p text:style-name="P46">comply with applicable labour legislation;</text:p>
        </text:list-item>
        <text:list-item>
          <text:p text:style-name="P46">prohibit forced labour, child labour and human trafficking;</text:p>
        </text:list-item>
        <text:list-item>
          <text:p text:style-name="P46">maintain safe and ethical working conditions;</text:p>
        </text:list-item>
        <text:list-item>
          <text:p text:style-name="P46">respect internationally recognised human rights.</text:p>
        </text:list-item>
      </text:list>
      <text:p text:style-name="Text_20_body">Where appropriate, suppliers are provided with:</text:p>
      <text:list text:style-name="L25">
        <text:list-item>
          <text:p text:style-name="P47">Supplier Code of Conduct;</text:p>
        </text:list-item>
        <text:list-item>
          <text:p text:style-name="P47"><text:soft-page-break/>ethical sourcing expectations;</text:p>
        </text:list-item>
        <text:list-item>
          <text:p text:style-name="P47">requests for supporting information regarding modern slavery controls.</text:p>
        </text:list-item>
      </text:list>
      <text:p text:style-name="Text_20_body">Supplier engagement forms part of the ongoing supplier review process.</text:p>
      <text:p text:style-name="Text_20_body">Where additional risks are identified, suppliers may be subject to enhanced due diligence and increased monitoring.</text:p>
      <text:p text:style-name="Horizontal_20_Line"/>
      <text:h text:style-name="Heading_20_2" text:outline-level="2">7. Training and Awareness</text:h>
      <text:p text:style-name="Text_20_body">Relevant employees receive modern slavery awareness training appropriate to their responsibilities.</text:p>
      <text:p text:style-name="Text_20_body">Training includes:</text:p>
      <text:list text:style-name="L26">
        <text:list-item>
          <text:p text:style-name="P48">recognising indicators of modern slavery;</text:p>
        </text:list-item>
        <text:list-item>
          <text:p text:style-name="P48">understanding supplier risks;</text:p>
        </text:list-item>
        <text:list-item>
          <text:p text:style-name="P48">reporting procedures;</text:p>
        </text:list-item>
        <text:list-item>
          <text:p text:style-name="P48">individual responsibilities;</text:p>
        </text:list-item>
        <text:list-item>
          <text:p text:style-name="P48">ethical purchasing awareness.</text:p>
        </text:list-item>
      </text:list>
      <text:p text:style-name="Text_20_body">Training is reviewed periodically and updated where appropriate.</text:p>
      <text:p text:style-name="Horizontal_20_Line"/>
      <text:h text:style-name="Heading_20_2" text:outline-level="2">8. Reporting and Remediation</text:h>
      <text:p text:style-name="Text_20_body">Viamed Ltd maintains internal processes for reporting ethical concerns.</text:p>
      <text:p text:style-name="Text_20_body">Where concerns are identified:</text:p>
      <text:list text:style-name="L27">
        <text:list-item>
          <text:p text:style-name="P49">concerns are recorded;</text:p>
        </text:list-item>
        <text:list-item>
          <text:p text:style-name="P49">risks are assessed;</text:p>
        </text:list-item>
        <text:list-item>
          <text:p text:style-name="P49">investigations are undertaken where appropriate;</text:p>
        </text:list-item>
        <text:list-item>
          <text:p text:style-name="P49">corrective actions are implemented;</text:p>
        </text:list-item>
        <text:list-item>
          <text:p text:style-name="P49">suppliers are engaged where necessary;</text:p>
        </text:list-item>
        <text:list-item>
          <text:p text:style-name="P49">issues are escalated to senior management where appropriate.</text:p>
        </text:list-item>
      </text:list>
      <text:p text:style-name="Text_20_body">The company is committed to protecting individuals who raise genuine concerns in good faith.</text:p>
      <text:p text:style-name="Horizontal_20_Line"/>
      <text:h text:style-name="Heading_20_2" text:outline-level="2">9. Monitoring and Key Performance Indicators</text:h>
      <text:p text:style-name="Text_20_body">The effectiveness of our modern slavery programme is monitored through a range of measurable indicators including:</text:p>
      <text:list text:style-name="L28">
        <text:list-item>
          <text:p text:style-name="P50">completion of supplier reviews;</text:p>
        </text:list-item>
        <text:list-item>
          <text:p text:style-name="P50"><text:soft-page-break/>supplier risk classifications reviewed;</text:p>
        </text:list-item>
        <text:list-item>
          <text:p text:style-name="P50">supplier engagement activities;</text:p>
        </text:list-item>
        <text:list-item>
          <text:p text:style-name="P50">Supplier Code of Conduct implementation;</text:p>
        </text:list-item>
        <text:list-item>
          <text:p text:style-name="P50">staff training completion;</text:p>
        </text:list-item>
        <text:list-item>
          <text:p text:style-name="P50">reported concerns;</text:p>
        </text:list-item>
        <text:list-item>
          <text:p text:style-name="P50">corrective actions;</text:p>
        </text:list-item>
        <text:list-item>
          <text:p text:style-name="P50">annual Management Review.</text:p>
        </text:list-item>
      </text:list>
      <text:p text:style-name="Text_20_body">Performance is reviewed annually by senior management and forms part of the company's continual improvement programme.</text:p>
      <text:p text:style-name="Text_20_body">The effectiveness of these arrangements is formally reviewed during the annual Management Review.</text:p>
      <text:p text:style-name="Horizontal_20_Line"/>
      <text:h text:style-name="Heading_20_2" text:outline-level="2">10. Continuous Improvement</text:h>
      <text:p text:style-name="Text_20_body">Viamed Ltd is committed to continually improving its approach to preventing modern slavery.</text:p>
      <text:p text:style-name="Text_20_body">Future improvement activities include:</text:p>
      <text:list text:style-name="L29">
        <text:list-item>
          <text:p text:style-name="P51">continuing to strengthen supplier engagement;</text:p>
        </text:list-item>
        <text:list-item>
          <text:p text:style-name="P51">improving supply chain visibility where proportionate;</text:p>
        </text:list-item>
        <text:list-item>
          <text:p text:style-name="P51">reviewing supplier risk classifications annually;</text:p>
        </text:list-item>
        <text:list-item>
          <text:p text:style-name="P51">enhancing supplier due diligence processes;</text:p>
        </text:list-item>
        <text:list-item>
          <text:p text:style-name="P51">monitoring effectiveness through the annual Management Review;</text:p>
        </text:list-item>
        <text:list-item>
          <text:p text:style-name="P51">reviewing legislative developments and recognised best practice.</text:p>
        </text:list-item>
      </text:list>
      <text:p text:style-name="Text_20_body">Our approach will continue to evolve in a manner proportionate to the size, nature and complexity of our business.</text:p>
      <text:p text:style-name="Horizontal_20_Line"/>
      <text:h text:style-name="Heading_20_2" text:outline-level="2">11. Approval</text:h>
      <text:p text:style-name="Text_20_body">This statement has been reviewed and approved by the Board of Directors of Viamed Ltd.</text:p>
      <text:p text:style-name="Text_20_body">Signed:</text:p>
      <text:p text:style-name="Text_20_body"><text:span text:style-name="Strong_20_Emphasis">Derek Lamb</text:span></text:p>
      <text:p text:style-name="Text_20_body">Managing Director</text:p>
      <text:p text:style-name="Text_20_body"><text:span text:style-name="Strong_20_Emphasis">Date:</text:span> <text:span text:style-name="T4">29</text:span> <text:span text:style-name="T4">June</text:span> 2026</text:p>
      <text:p text:style-name="Text_20_body"><text:span text:style-name="Strong_20_Emphasis"/></text:p>
      <text:p text:style-name="Text_20_body"><text:span text:style-name="Strong_20_Emphasis"/></text:p>
      <text:p text:style-name="Text_20_body"><text:soft-page-break/><text:span text:style-name="Strong_20_Emphasis"/></text:p>
      <text:p text:style-name="Text_20_body"><text:span text:style-name="Strong_20_Emphasis"/></text:p>
      <text:p text:style-name="P52"><text:span text:style-name="Strong_20_Emphasis">11. Approval</text:span><text:line-break/>This statement has been reviewed and approved by the Board of Directors of Viamed Ltd.</text:p>
      <text:p text:style-name="Text_20_body"><text:span text:style-name="Strong_20_Emphasis"/></text:p>
      <text:p text:style-name="Text_20_body">Signed:<text:line-break/></text:p>
      <text:p text:style-name="P1"><draw:frame text:anchor-type="paragraph" draw:z-index="1" draw:name="Image 3" draw:style-name="gr1" draw:text-style-name="P53" svg:width="4.315cm" svg:height="0.865cm" svg:x="0.242cm" svg:y="0.069cm"><draw:image xlink:href="Pictures/1000000000000373000000DC6B271481B17B67B7.jpg" xlink:type="simple" xlink:show="embed" xlink:actuate="onLoad" draw:mime-type="image/jpeg"><text:p/></draw:image></draw:frame></text:p>
      <text:p text:style-name="P1"/>
      <text:p text:style-name="P1">Derek Lamb, Managing Director</text:p>
      <text:p text:style-name="P52">31 January 2026</text:p>
      <text:p text:style-name="P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OpenSymbol1" svg:font-family="OpenSymbol"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GB"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n" fo:country="GB"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2" style:font-family-complex="Arial" style:font-family-generic-complex="system" style:font-pitch-complex="variable" style:font-size-complex="24pt"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complex="OpenSymbol1" style:font-family-complex="OpenSymbol" style:font-family-generic-complex="system" style:font-pitch-complex="variable"/>
    </style:style>
    <style:style style:name="ListLabel_20_11" style:display-name="ListLabel 11" style:family="text">
      <style:text-properties style:font-name-complex="OpenSymbol1" style:font-family-complex="OpenSymbol" style:font-family-generic-complex="system" style:font-pitch-complex="variable"/>
    </style:style>
    <style:style style:name="ListLabel_20_12" style:display-name="ListLabel 12" style:family="text">
      <style:text-properties style:font-name-complex="OpenSymbol1" style:font-family-complex="OpenSymbol" style:font-family-generic-complex="system" style:font-pitch-complex="variable"/>
    </style:style>
    <style:style style:name="ListLabel_20_13" style:display-name="ListLabel 13" style:family="text">
      <style:text-properties style:font-name-complex="OpenSymbol1" style:font-family-complex="OpenSymbol" style:font-family-generic-complex="system" style:font-pitch-complex="variable"/>
    </style:style>
    <style:style style:name="ListLabel_20_14" style:display-name="ListLabel 14" style:family="text">
      <style:text-properties style:font-name-complex="OpenSymbol1" style:font-family-complex="OpenSymbol" style:font-family-generic-complex="system" style:font-pitch-complex="variable"/>
    </style:style>
    <style:style style:name="ListLabel_20_15" style:display-name="ListLabel 15" style:family="text">
      <style:text-properties style:font-name-complex="OpenSymbol1" style:font-family-complex="OpenSymbol" style:font-family-generic-complex="system" style:font-pitch-complex="variable"/>
    </style:style>
    <style:style style:name="ListLabel_20_16" style:display-name="ListLabel 16" style:family="text">
      <style:text-properties style:font-name-complex="OpenSymbol1" style:font-family-complex="OpenSymbol" style:font-family-generic-complex="system" style:font-pitch-complex="variable"/>
    </style:style>
    <style:style style:name="ListLabel_20_17" style:display-name="ListLabel 17" style:family="text">
      <style:text-properties style:font-name-complex="OpenSymbol1" style:font-family-complex="OpenSymbol" style:font-family-generic-complex="system" style:font-pitch-complex="variable"/>
    </style:style>
    <style:style style:name="ListLabel_20_18" style:display-name="ListLabel 18" style:family="text">
      <style:text-properties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499cm" fo:margin-left="1.251cm"/>
        </style:list-level-properties>
        <style:text-properties fo:font-family="OpenSymbol" style:font-style-name="Regular" style:font-pitch="variable"/>
      </text:list-level-style-bullet>
      <text:list-level-style-bullet text:level="2" text:style-name="ListLabel_20_11" loext:num-list-format="•" style:num-suffix="•" text:bullet-char="•">
        <style:list-level-properties text:list-level-position-and-space-mode="label-alignment">
          <style:list-level-label-alignment text:label-followed-by="listtab" fo:text-indent="-0.499cm" fo:margin-left="2.501cm"/>
        </style:list-level-properties>
        <style:text-properties fo:font-family="OpenSymbol" style:font-style-name="Regular" style:font-pitch="variable"/>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499cm" fo:margin-left="3.752cm"/>
        </style:list-level-properties>
        <style:text-properties fo:font-family="OpenSymbol" style:font-style-name="Regular" style:font-pitch="variable"/>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499cm" fo:margin-left="5.002cm"/>
        </style:list-level-properties>
        <style:text-properties fo:font-family="OpenSymbol" style:font-style-name="Regular" style:font-pitch="variable"/>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499cm" fo:margin-left="6.253cm"/>
        </style:list-level-properties>
        <style:text-properties fo:font-family="OpenSymbol" style:font-style-name="Regular" style:font-pitch="variable"/>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499cm" fo:margin-left="7.504cm"/>
        </style:list-level-properties>
        <style:text-properties fo:font-family="OpenSymbol" style:font-style-name="Regular" style:font-pitch="variable"/>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499cm" fo:margin-left="8.754cm"/>
        </style:list-level-properties>
        <style:text-properties fo:font-family="OpenSymbol" style:font-style-name="Regular" style:font-pitch="variable"/>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499cm" fo:margin-left="10.005cm"/>
        </style:list-level-properties>
        <style:text-properties fo:font-family="OpenSymbol" style:font-style-name="Regular" style:font-pitch="variable"/>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499cm" fo:margin-left="11.25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HTML"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02-27T13:01:26.624000000</meta:creation-date>
    <dc:date>2026-06-29T17:42:07.659000000</dc:date>
    <meta:editing-duration>PT1H14M28S</meta:editing-duration>
    <meta:editing-cycles>17</meta:editing-cycles>
    <meta:generator>LibreOffice/7.6.2.1$Windows_X86_64 LibreOffice_project/56f7684011345957bbf33a7ee678afaf4d2ba333</meta:generator>
    <meta:print-date>2025-01-31T15:40:24.860000000</meta:print-date>
    <meta:document-statistic meta:table-count="0" meta:image-count="0" meta:object-count="0" meta:page-count="6" meta:paragraph-count="125" meta:word-count="993" meta:character-count="6972" meta:non-whitespace-character-count="6170"/>
  </office:meta>
</office:document-meta>
</file>